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2">
      <text:list-level-style-bullet style:num-suffix="" text:bullet-char="​" text:level="1">
        <style:list-level-properties text:min-label-width="10mm"/>
      </text:list-level-style-bullet>
    </text:list-style>
    <text:list-style style:name="id1-3-2-2-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5">
      <text:list-level-style-bullet text:bullet-char="-" text:level="1">
        <style:list-level-properties text:min-label-width="10mm"/>
      </text:list-level-style-bullet>
    </text:list-style>
    <text:list-style style:name="id1-3-2-4-135-1">
      <text:list-level-style-bullet text:bullet-char="-" text:level="1">
        <style:list-level-properties text:min-label-width="10mm"/>
      </text:list-level-style-bullet>
    </text:list-style>
    <text:list-style style:name="id1-3-2-4-135-2">
      <text:list-level-style-bullet text:bullet-char="-" text:level="1">
        <style:list-level-properties text:min-label-width="10mm"/>
      </text:list-level-style-bullet>
    </text:list-style>
    <text:list-style style:name="id1-3-2-4-135-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Heemskerk 2026</text:p>
      <text:section text:name="regeling_id1-3-2" text:style-name="regeling">
        <text:section text:name="aanhef_id1-3-2-1" text:style-name="aanhef">
          <text:section text:name="preambule_id1-3-2-1-1" text:style-name="preambule">
            <text:p text:style-name="al">18 augustus 2026</text:p>
            <text:p text:style-name="al"/>
            <text:p text:style-name="al">Geregistreerd onder nummer: D/2026/815779</text:p>
            <text:p text:style-name="al">Wettelijke grondslag: Gemeentewet, Algemene wet bestuursrecht, Burgerlijk Wetboek, Systeemcode elektriciteit 2026</text:p>
            <text:p text:style-name="al"/>
            <text:p text:style-name="al">
            <text:span text:style-name="nadrukvet">Beleidsregels aanvraag prioriteit transportcapaciteit woningbouwprojecten Heemsker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emskerk;</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van de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waarop deze beleidsregels in werking treden.</text:p>
              </text:list-item>
              <text:list-item text:style-override="id1-3-2-2-5-3">
                <text:number>2.</text:number>
                <text:p text:style-name="al">Het in het eerste lid bedoelde verzoek kan worden ingediend tot en met 31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drie werkdagen een ontvangstbevestiging van het verzoek waarbij tevens wordt gewezen op de in artikel 13 genoemde geschillenregeling.</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zolang de in artikel 5, tweede lid, genoemde termijn niet is verstrek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van de projectontwikkelaar dat de bestuursverklaring naar waarheid is ingevuld;</text:p>
              </text:list-item>
              <text:list-item text:style-override="id1-3-2-2-8-3-6">
                <text:number>f.</text:number>
                <text:p text:style-name="al">instemming van de projectontwikkelaar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nadere onderverdeling plaats op basis van het maatschappelijk belang van het project. </text:p>
            <text:p text:style-name="al">Een project wordt hoger gerangschikt als het voldoet aan één of meer van de volgende criteria:</text:p>
            <text:list text:style-name="id1-3-2-2-9-15">
              <text:list-item text:style-override="id1-3-2-2-9-15-1">
                <text:number>A.</text:number>
                <text:p text:style-name="al">het woningbouwprogramma bestaat voor minimaal 35% uit sociale huurwoningen en voor minimaal 75% uit betaalbare woningen, bestaande uit sociale huurwoningen, middenhuurwoningen, sociale koopwoningen en betaalbare koopwoningen, overeenkomstig de op het moment van indiening geldende prijs- en huurgrenzen;</text:p>
              </text:list-item>
              <text:list-item text:style-override="id1-3-2-2-9-15-2">
                <text:number>B.</text:number>
                <text:p text:style-name="al">het project voorziet aantoonbaar in woningen voor ouderen, jongeren en starters en/of aandachtsgroepen, overeenkomstig de doelstellingen uit het gemeentelijke woonbeleid.</text:p>
              </text:list-item>
            </text:list>
            <text:p text:style-name="al">Projecten die aan ten minste één criterium voldoen worden hoger gerangschikt dan projecten die aan geen van de criteria voldoen. Indien meerdere projecten aan één of meer criteria voldoen zonder dat daardoor onderscheid ontstaat, wordt overgegaan naar stap 4.</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lgordelijst openbaar via de gemeentelijke website en het gemeenteblad, voordat prioriteringsverzoeken en transportverzoeken bij de netbeheerder worden ingediend.</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Geschillenregeling</text:p>
            <text:list text:style-name="id1-3-2-2-13-2">
              <text:list-item text:style-override="id1-3-2-2-13-2-1">
                <text:number>1.</text:number>
                <text:p text:style-name="al">Een projectontwikkelaar die het niet eens is met:</text:p>
                <text:list text:style-name="id1-3-2-2-13-2-1-3">
                  <text:list-item text:style-override="id1-3-2-2-13-2-1-3-1">
                    <text:number>a.</text:number>
                    <text:p text:style-name="al">de afwijzing van een verzoek tot plaatsing op de volgordelijst; of </text:p>
                  </text:list-item>
                  <text:list-item text:style-override="id1-3-2-2-13-2-1-3-2">
                    <text:number>b.</text:number>
                    <text:p text:style-name="al">de positie van een project op de volgordelijst, </text:p>
                  </text:list-item>
                </text:list>
              </text:list-item>
              <text:list-item text:style-override="id1-3-2-2-13-2-2">
                <text:number/>
                <text:p text:style-name="al">kan binnen tien kalenderdagen na bekendmaking daarvan een gemotiveerd geschil voorleggen aan het college.</text:p>
              </text:list-item>
              <text:list-item text:style-override="id1-3-2-2-13-2-3">
                <text:number>2.</text:number>
                <text:p text:style-name="al">Het geschil bevat ten minste:</text:p>
                <text:list text:style-name="id1-3-2-2-13-2-3-3">
                  <text:list-item text:style-override="id1-3-2-2-13-2-3-3-1">
                    <text:number>a.</text:number>
                    <text:p text:style-name="al">de naam en contactgegevens van de indiener;</text:p>
                  </text:list-item>
                  <text:list-item text:style-override="id1-3-2-2-13-2-3-3-2">
                    <text:number>b.</text:number>
                    <text:p text:style-name="al">de aanduiding van het project waarop het geschil betrekking heeft;</text:p>
                  </text:list-item>
                  <text:list-item text:style-override="id1-3-2-2-13-2-3-3-3">
                    <text:number>c.</text:number>
                    <text:p text:style-name="al">de gronden van het geschil; en </text:p>
                  </text:list-item>
                  <text:list-item text:style-override="id1-3-2-2-13-2-3-3-4">
                    <text:number>d.</text:number>
                    <text:p text:style-name="al">de gegevens en bescheiden waarop de indiener zich beroept.</text:p>
                  </text:list-item>
                </text:list>
              </text:list-item>
              <text:list-item text:style-override="id1-3-2-2-13-2-4">
                <text:number>3.</text:number>
                <text:p text:style-name="al">Het college beoordeelt het geschil aan de hand van deze beleidsregels en de algemene beginselen van behoorlijk bestuur die op grond van artikel 3:14 van het Burgerlijk Wetboek van toepassing zijn.</text:p>
              </text:list-item>
              <text:list-item text:style-override="id1-3-2-2-13-2-5">
                <text:number>4.</text:number>
                <text:p text:style-name="al">Het college kan de indiener en andere betrokkenen in de gelegenheid stellen het geschil mondeling toe te lichten.</text:p>
              </text:list-item>
              <text:list-item text:style-override="id1-3-2-2-13-2-6">
                <text:number>5.</text:number>
                <text:p text:style-name="al">Het college neemt zo spoedig mogelijk, doch uiterlijk binnen tien kalenderdagen na ontvangst van het geschil, een gemotiveerd standpunt in en stelt de indiener daarvan schriftelijk in kennis.</text:p>
              </text:list-item>
              <text:list-item text:style-override="id1-3-2-2-13-2-7">
                <text:number>6.</text:number>
                <text:p text:style-name="al">Als het college aanleiding ziet de volgordelijst te wijzigen, stelt het de gewijzigde volgordelijst vast en maakt deze bekend overeenkomstig artikel 12.</text:p>
              </text:list-item>
              <text:list-item text:style-override="id1-3-2-2-13-2-8">
                <text:number>7.</text:number>
                <text:p text:style-name="al">Totdat het college overeenkomstig het vijfde lid een standpunt heeft ingenomen, worden geen prioriteringsverzoeken of transportverzoeken bij de netbeheerder ingediend voor zover de uitkomst van het geschil gevolgen kan hebben voor de rangorde van de betrokken projecten.</text:p>
              </text:list-item>
              <text:list-item text:style-override="id1-3-2-2-13-2-9">
                <text:number>8.</text:number>
                <text:p text:style-name="al">Deze geschillenregeling laat de mogelijkheid onverlet een geschil voor te leggen aan de bevoegde burgerlijke rechter.</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geschiltermijn, bedoeld in artikel 13 is verstreken, dan wel – als tijdig een geschil is voorgelegd – nadat het college daarover overeenkomstig artikel 13 een gemotiveerd standpunt heeft ingenome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bekendmaking.</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woningbouwprojecten Heemskerk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De secretaris,</text:span></text:p>
          </text:section>
        </text:section>
        <text:section text:name="nota-toelichting_id1-3-2-4" text:style-name="nota-toelichting">
          <text:p text:style-name="kop_level0"><text:span text:style-name="label"/> <text:span text:style-name="nr"/> </text:p>
          <text:p text:style-name="al">
          <text:span text:style-name="nadrukvet">Algemene toelichting </text:span>
        </text:p>
          <text:p text:style-name="al"/>
          <text:p text:style-name="al">
          <text:span text:style-name="nadrukcur">Inleiding</text:span>
        </text:p>
          <text:p text:style-name="al">Met deze beleidsregels geeft de gemeente Heemsker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soor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gemaakt van de VNG-modelbeleidsregels aanvraag prioriteit transportcapaciteit woningbouwprojecten. Op een aantal onderdelen is gekozen voor een lokale uitwerking. </text:p>
          <text:p text:style-name="al"/>
          <text:p text:style-name="al">Bij artikel 9, stap 3, is een nadere invulling gegeven aan het criterium maatschappelijk belang, aansluitend bij de Woonvisie 2030 Beverwijk en Heemskerk ‘Samen bouwen aan prettig wonen’. Daarbij worden projecten hoger gerangschikt wanneer zij aantoonbaar bijdragen aan de gemeentelijke doelstellingen voor sociale en betaalbare woningbouw en/of voorzien in woningen voor ouderen, jongeren en starters en aandachtsgroepen. </text:p>
          <text:p text:style-name="al"/>
          <text:p text:style-name="al">Daarnaast wijken deze beleidsregels af van het VNG-model ten aanzien van de rechtsbescherming. Het VNG-model voorziet in een bezwaarprocedure bij de gemeente, gevolgd door een contractuele termijn voor het aanhangig maken van een kort geding. Omdat de vaststelling van de volgordelijst onderdeel uitmaakt van een privaatrechtelijke procedure en geen besluit vormt in de zin van de Algemene wet bestuursrecht, is gekozen voor een geschillenregeling die beter aansluit bij het juridische karakter van de gemeentelijke bevoegdheid.</text:p>
          <text:p text:style-name="al"/>
          <text:p text:style-name="al">De geschillenregeling biedt initiatiefnemers de mogelijkheid om een geschil over de afwijzing van een verzoek of de positie op de volgordelijst eerst aan het college voor te leggen. Wanneer daartoe aanleiding bestaat, kan de volgordelijst worden aangepast voordat prioriteringsverzoeken bij de netbeheerder worden ingediend. De mogelijkheid om een geschil aan de bevoegde burgerlijke rechter voor te leggen blijft daarbij bestaa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een spoedeisend belang bij het vaststellen van deze beleidsregels. Hierdoor kon inspraak niet worden afgewacht. Dit volgt uit artikel 3, derde lid, onder e, van de Verordening burgerparticipatie 2017.</text:p>
          <text:p text:style-name="al"/>
          <text:p text:style-name="al">
          <text:span text:style-name="nadrukvet">Artikelsgewijze toelichting</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een verklaring waaruit blijkt dat de projectontwikkelaar instemt met de in artikel 13 opgenomen geschillenregeling.</text:p>
          <text:p text:style-name="al"/>
          <text:p text:style-name="al">
          <text:span text:style-name="nadrukondlijn">Aanvraag transportcapaciteit</text:span>
        </text:p>
          <text:p text:style-name="al">Een volledig projectdossier bevat voor het onderdeel transportcapaciteit ten minste:</text:p>
          <text:list text:style-name="id1-3-2-4-94">
            <text:list-item text:style-override="id1-3-2-4-94-1">
              <text:number>a.</text:number>
              <text:p text:style-name="al">naam, contactgegevens en rechtsvorm van de gemeente, dan wel naam, contactgegevens en rechtsvorm van de projectontwikkelaar;</text:p>
            </text:list-item>
            <text:list-item text:style-override="id1-3-2-4-94-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4-3">
              <text:number>c.</text:number>
              <text:p text:style-name="al">het verwachte totale aantal en type woningen (sociaal, midden huur, koop);</text:p>
            </text:list-item>
            <text:list-item text:style-override="id1-3-2-4-94-4">
              <text:number>d.</text:number>
              <text:p text:style-name="al">de verwachte elektrische belasting van het project, omvattende:</text:p>
              <text:list text:style-name="id1-3-2-4-94-4-3">
                <text:list-item text:style-override="id1-3-2-4-94-4-3-1">
                  <text:number>1</text:number>
                  <text:p text:style-name="al">het aantal en de grootte (doorlaatwaarde) van de benodigde aansluitingen, uitgesplitst naar wooneenheden, collectieve voorzieningen en onlosmakelijk verbonden activiteiten;</text:p>
                </text:list-item>
                <text:list-item text:style-override="id1-3-2-4-94-4-3-2">
                  <text:number>2</text:number>
                  <text:p text:style-name="al">de op planniveau gehanteerde wijze van verwarmen, als meest bepalende factor in de netbelasting;</text:p>
                </text:list-item>
                <text:list-item text:style-override="id1-3-2-4-94-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9">
            <text:list-item text:style-override="id1-3-2-4-99-1">
              <text:number>1.</text:number>
              <text:p text:style-name="al">Bestuursverklaring (zie artikel 5);</text:p>
            </text:list-item>
            <text:list-item text:style-override="id1-3-2-4-99-2">
              <text:number>2.</text:number>
              <text:p text:style-name="al">Civiele overeenkomst gemeente–ontwikkelaar (primair) óf omgevingsplan (fallback);</text:p>
            </text:list-item>
            <text:list-item text:style-override="id1-3-2-4-99-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101">
            <text:list-item text:style-override="id1-3-2-4-101-1">
              <text:number>1.</text:number>
              <text:p text:style-name="al">Bestuursverklaring (zie artikel 5);</text:p>
            </text:list-item>
            <text:list-item text:style-override="id1-3-2-4-101-2">
              <text:number>2.</text:number>
              <text:p text:style-name="al">Overeenkomst over collectieve woonvorm (primair) óf omgevingsplan (fallback).</text:p>
            </text:list-item>
          </text:list>
          <text:p text:style-name="al">Verder is van belang:</text:p>
          <text:list text:style-name="id1-3-2-4-103">
            <text:list-item text:style-override="id1-3-2-4-10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3-2">
              <text:number>2.</text:number>
              <text:p text:style-name="al">Een verklaring afgegeven door de projectontwikkelaar over dat hij instemt met de in artikel 13 opgenomen geschillenregeling; </text:p>
            </text:list-item>
            <text:list-item text:style-override="id1-3-2-4-103-3">
              <text:number>3.</text:number>
              <text:p text:style-name="al">Een verklaring dat het gaat om een inspanningsverplichting van de gemeente tot het aanvragen van prioritering en transportcapaciteit, niet een resultaatsverplichting; en</text:p>
            </text:list-item>
            <text:list-item text:style-override="id1-3-2-4-103-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een webformulier, via GM-energietransitie (<text:span text:style-name="nadrukondlijn">energietransitie@heemskerk.nl</text:span>) of schriftelijk per post aan Postbus 1, 1960 AA Heemskerk. De gemeente bevestigt ontvangst van het dossier binnen dri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5">
            <text:list-item text:style-override="id1-3-2-4-135-1">
              <text:number>-</text:number>
              <text:p text:style-name="al">Overeenkomst tussen gemeente en het Rijk over rijkssubsidies voor woningbouw.</text:p>
            </text:list-item>
            <text:list-item text:style-override="id1-3-2-4-135-2">
              <text:number>-</text:number>
              <text:p text:style-name="al">Prestatieafspraken tussen gemeenten en woningcorporaties.</text:p>
            </text:list-item>
            <text:list-item text:style-override="id1-3-2-4-135-3">
              <text:number>-</text:number>
              <text:p text:style-name="al">College- of raadsbesluit met gemeente als initiatiefnemer voor woningbouwontwikkeling.</text:p>
            </text:list-item>
          </text:list>
          <text:p text:style-name="al">
          <text:span text:style-name="nadrukcur">Stap 3 – Maatschappelijk belang</text:span>
        </text:p>
          <text:p text:style-name="al">Stap 3 is van toepassing wanneer na toepassing van stap 1 en stap 2 nog geen onderscheid tussen projecten bestaat. De gemeente acht het van belang om in dat geval ook het maatschappelijk belang van de projecten bij de rangschikking te betrekken. De criteria sluiten aan bij de doelstellingen uit de Woonvisie 2030 Beverwijk en Heemskerk ‘Samen bouwen aan prettig wonen’. </text:p>
          <text:p text:style-name="al"/>
          <text:p text:style-name="al">Bij criterium A wordt gekeken naar de bijdrage van het project aan de gemeentelijke doelstellingen voor sociale en betaalbare woningbouw. Een project voldoet aan dit criterium wanneer het woningbouwprogramma voor minimaal 35% bestaat uit sociale huurwoningen en voor minimaal 75% uit betaalbare woningen. Onder betaalbare woningen worden sociale huurwoningen, middenhuurwoningen, sociale koopwoningen en betaalbare koopwoningen verstaan. De sociale huurwoningen tellen daarmee ook mee binnen het aandeel van 75% betaalbare woningen. Om aan criterium A te voldoen, moet het project aan beide percentages voldoen.</text:p>
          <text:p text:style-name="al"/>
          <text:p text:style-name="al">Voor de beoordeling wordt aangesloten bij de landelijke prijs- en huurgrenzen die gelden op het moment waarop de aanvraag wordt ingediend. De initiatiefnemer moet met het woningbouwprogramma en de bijbehorende bewijsstukken aantonen hoeveel woningen binnen ieder segment worden gerealiseerd. Ook moet voldoende zijn geborgd dat de woningen daadwerkelijk binnen de opgegeven segmenten worden gerealiseerd. Dit kan bijvoorbeeld blijken uit een overeenkomst met de gemeente, een vastgesteld planologisch besluit of andere bindende projectafspraken.</text:p>
          <text:p text:style-name="al"/>
          <text:p text:style-name="al">Bij criterium B wordt gekeken naar de bijdrage van het project aan de huisvesting van doelgroepen die binnen het gemeentelijke woonbeleid extra aandacht krijgen. Het gaat om jongeren en starters, ouderen en aandachtsgroepen zoals mensen met een psychische kwetsbaarheid. Deze doelgroepen sluiten aan bij de opgaven uit de gemeentelijke woonvisie. Daarin wordt onder meer ingezet op voldoende betaalbare woningen voor jongeren en starters, passend woningaanbod voor ouderen, het bevorderen van doorstroming binnen de bestaande woningvoorraad en de huisvesting van aandachtsgroepen. De initiatiefnemer moet aantonen hoeveel woningen voor de betreffende doelgroep worden gerealiseerd en op welke wijze de bestemming voor deze doelgroep is vastgelegd of geborgd. Een algemene verwachting dat woningen geschikt of aantrekkelijk zijn voor een bepaalde doelgroep is daarvoor niet voldoende.</text:p>
          <text:p text:style-name="al"/>
          <text:p text:style-name="al">Projecten die aan criterium A en/of criterium B voldoen, worden binnen de na stap 1 en stap 2 overgebleven groep hoger gerangschikt dan projecten die aan geen van beide criteria voldoen. Wanneer meerdere projecten na toepassing van stap 3 nog steeds gelijk zijn gerangschikt, wordt stap 4 toegepast.</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volgordelijst wordt tijdig bekendgemaakt voordat de gemeente de prioriteringsverzoeken en transportverzoeken bij de netbeheerder indient. Daarmee krijgen projectontwikkelaars de gelegenheid een geschil als bedoeld in artikel 13 voor te leggen. Indien geen geschil wordt ingediend, kan de gemeente de verzoeken na afloop van de geschiltermijn indienen. Indien wel een geschil wordt ingediend, vindt indiening plaats nadat het college daarover een standpunt heeft ingenomen.</text:p>
          <text:p text:style-name="al"/>
          <text:p text:style-name="al">
          <text:span text:style-name="nadrukvet">Artikel 13. Geschillenregel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text:p>
          <text:p text:style-name="al"/>
          <text:p text:style-name="al">De geschil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geschil voor te leggen, zonder dat de procedure onnodig lang blokkerende werking heeft op de indiening bij de netbeheerder. Artikel 15, eerste lid, verankert die standstill. </text:p>
          <text:p text:style-name="al"/>
          <text:p text:style-name="al">Deze geschillenregeling voorziet in een interne heroverwegingsprocedure. De projectontwikkelaar krijgt daarmee de mogelijkheid eventuele onjuistheden of onzorgvuldigheden in de toepassing van de beleidsregels aan de orde te stellen voordat de gemeente prioriteringsverzoeken en transportverzoeken bij de netbeheerder indient. De regeling laat onverlet dat een projectontwikkelaar zich tot de burgerlijke rechter kan wenden.</text:p>
          <text:p text:style-name="al"/>
          <text:p text:style-name="al">
          <text:span text:style-name="nadrukondlijn">Afwijking van het VNG-model</text:span>
        </text:p>
          <text:p text:style-name="al">In afwijking van het VNG-model is gekozen voor een geschillenregeling in plaats van een bezwaarprocedure gevolgd door een contractuele kortgedingregeling. Hiermee wordt beter aangesloten bij het privaatrechtelijke karakter van de gemeentelijke rangschikking van projecten. De vaststelling van de volgordelijst is geen besluit in de zin van artikel 1:3 van de Algemene wet bestuursrecht, maar een handeling ter voorbereiding van een privaatrechtelijke rechtshandeling. De geschillenregeling biedt initiatiefnemers de mogelijkheid om vermeende onjuistheden of onzorgvuldigheden eerst aan het college voor te leggen voordat de gemeente prioriteringsverzoeken bij de netbeheerder indient. De mogelijkheid om een geschil aan de bevoegde burgerlijke rechter voor te leggen blijft daarbij best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pas plaats nadat projectontwikkelaars de gelegenheid hebben gehad om een geschil voor te leggen over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67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mskerk</meta:user-defined>
    <meta:user-defined meta:name="OVERHEID.Informatietype/DC.type">officiële publicatie</meta:user-defined>
    <meta:user-defined meta:name="OVERHEIDop.Rubriek/DC.type">beleidsregel</meta:user-defined>
    <meta:user-defined meta:name="OVERHEID.Gemeente/DCTERMS.publisher">Heemskerk</meta:user-defined>
    <meta:user-defined meta:name="OVERHEID.Gemeente/OVERHEID.authority">Heemskerk</meta:user-defined>
    <meta:user-defined meta:name="OVERHEID.TaxonomieBeleidsagendaDecentraal/OVERHEID.category">Bestuur | Organisatie en beleid</meta:user-defined>
    <meta:user-defined meta:name="DC.source">Gemeentewet]|[1.0:c:BWBR0005416&amp;g=2026-06-04</meta:user-defined>
    <meta:user-defined meta:name="DC.source">Algemene wet bestuursrecht]|[1.0:c:BWBR0005537&amp;g=2026-08-15</meta:user-defined>
    <meta:user-defined meta:name="DC.source">Systeemcode elektriciteit 2026]|[1.0:c:BWBR0052336&amp;g=2026-07-09</meta:user-defined>
    <meta:user-defined meta:name="OVERHEIDop.referentienummer">D/2026/815779</meta:user-defined>
    <meta:user-defined meta:name="DCTERMS.alternative">Beleidsregels aanvraag prioriteit transportcapaciteit woningbouwprojecten Heemskerk 2026</meta:user-defined>
    <dc:language>nl</dc:language>
    <meta:user-defined meta:name="OVERHEIDop.locatietype/OVERHEIDop.gebiedsmarkering">Gemeente</meta:user-defined>
    <meta:user-defined meta:name="DC.title">Beleidsregels aanvraag prioriteit transportcapaciteit woningbouwprojecten Heemskerk 2026</meta:user-defined>
    <meta:user-defined meta:name="DCTERMS.W3CDTF/DCTERMS.available">2026-08-21</meta:user-defined>
    <meta:user-defined meta:name="DCTERMS.W3CDTF/OVERHEIDop.jaargang">2026</meta:user-defined>
    <meta:user-defined meta:name="OVERHEIDop.publicationIssue">396730</meta:user-defined>
    <meta:user-defined meta:name="OVERHEIDop.betreftRegeling">CVDR765714_1</meta:user-defined>
    <meta:user-defined meta:name="xs:date/OVERHEIDop.startdatum">2026-08-22</meta:user-defined>
    <meta:user-defined meta:name="OVERHEIDop.GmbID/DC.identifier">gmb-2026-396730</meta:user-defined>
    <meta:user-defined meta:name="OVERHEIDop.versieInformatie"/>
  </office:meta>
</office:document-meta>
</file>