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uider IJdijk 117, 1095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een bestaand woonvaartuig door een nieuw te bouwen woonark en het plaatsen van een meerpaal</text:p>
            <text:p text:style-name="common-al">Zaakadres: Zuider IJdijk 117, 1095KN Amsterdam</text:p>
            <text:p text:style-name="common-al">Datum ontvangst: 15-07-2026</text:p>
            <text:p text:style-name="common-al">Zaaknummer: Z2026-031392</text:p>
            <text:p text:style-name="common-al">DSO-nummer: 202607150213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72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392</meta:user-defined>
    <meta:user-defined meta:name="DCTERMS.abstract">vervangen van een bestaand woonvaartuig door een nieuw te bouwen woona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Zuider IJdijk 117, 1095K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25</meta:user-defined>
    <meta:user-defined meta:name="OVERHEIDop.GmbID/DC.identifier">gmb-2026-396725</meta:user-defined>
    <meta:user-defined meta:name="OVERHEIDop.versieInformatie"/>
  </office:meta>
</office:document-meta>
</file>