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Sarphatipark 112-3 1073E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een muurdoorbraak op de derde verdieping met behoud van de bestemming tot wonen.</text:p>
            <text:p text:style-name="common-al">Besluit: verleend</text:p>
            <text:p text:style-name="common-al">Besluit verzonden op: 19-08-2026</text:p>
            <text:p text:style-name="common-al">Zaakadres: Sarphatipark 112-3 1073EC Amsterdam</text:p>
            <text:p text:style-name="common-al">Zaaknummer: Z2026-026100</text:p>
            <text:p text:style-name="common-al">DSO-nummer: 202606150097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6100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72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2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2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6100</meta:user-defined>
    <meta:user-defined meta:name="DCTERMS.abstract">realiseren van een muurdoorbraak op de derde verdieping met behoud van de bestemming tot won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Sarphatipark 112-3 1073EC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23</meta:user-defined>
    <meta:user-defined meta:name="OVERHEIDop.GmbID/DC.identifier">gmb-2026-396723</meta:user-defined>
    <meta:user-defined meta:name="OVERHEIDop.versieInformatie"/>
  </office:meta>
</office:document-meta>
</file>