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chepenstraat 58B-02 3039N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6-07-2026</text:span> een aanvraag voor een omgevingsvergunning, met kenmerk <text:span text:style-name="nadrukvet">Z2026-009882</text:span>/<text:span text:style-name="nadrukvet">2026071601824</text:span>, heeft ontvangen voor de Rijksmonument. <text:span text:style-name="nadrukcur">(Grondslag: Omgevingswet, artikel 5.1)</text:span></text:p>
            <text:p text:style-name="common-al">De aanvraag betreft plaatsen markiezen op de locatie Schepenstraat 58B-02 3039N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71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1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1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882</meta:user-defined>
    <meta:user-defined meta:name="DCTERMS.abstract">plaatsen markiezen Schepenstraat 58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chepenstraat 58B-02 3039NK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17</meta:user-defined>
    <meta:user-defined meta:name="OVERHEIDop.GmbID/DC.identifier">gmb-2026-396717</meta:user-defined>
    <meta:user-defined meta:name="OVERHEIDop.versieInformatie"/>
  </office:meta>
</office:document-meta>
</file>