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Amaliaplein 7681MG Vroomshoop, Julianaplein 7681AW Vroomshoop, koopzondag kofferbakverkoop op 4-10-2026 van 11.00 tot 17.00 uur, ontvangen op 18-08-2026, zaaknummer TR-Z2026-0017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Amaliaplein en Julianaplein Vroomshoop</text:p>
            <text:p text:style-name="common-al">
            <text:span text:style-name="nadrukvet">Wat:</text:span> Koopzondag kofferbakverkoop</text:p>
            <text:p text:style-name="common-al">
            <text:span text:style-name="nadrukvet">Wanneer:</text:span> op 4-10-2026 van 11.00 tot 17.00 uur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67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791</meta:user-defined>
    <meta:user-defined meta:name="DCTERMS.abstract">Koopzondag kofferbakverkoop op 4-10-2026 van 11.00 tot 17.00 uur</meta:user-defined>
    <dc:language>nl</dc:language>
    <meta:user-defined meta:name="OVERHEIDop.locatietype/OVERHEIDop.gebiedsmarkering">Punt</meta:user-defined>
    <meta:user-defined meta:name="DC.title">Gemeente Twenterand - Ingekomen aanvraag Amaliaplein 7681MG Vroomshoop, Julianaplein 7681AW Vroomshoop, koopzondag kofferbakverkoop op 4-10-2026 van 11.00 tot 17.00 uur, ontvangen op 18-08-2026, zaaknummer TR-Z2026-001791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706</meta:user-defined>
    <meta:user-defined meta:name="OVERHEIDop.GmbID/DC.identifier">gmb-2026-396706</meta:user-defined>
    <meta:user-defined meta:name="OVERHEIDop.versieInformatie"/>
  </office:meta>
</office:document-meta>
</file>