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Ruishornlaan 23, 2162VW Lisse, het plaatsen van een hekwerk rond de fietsenstalling aan de voorzijde. Kenmerk Z2026-00002475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plaatsen van een hekwerk rond de fietsenstalling aan de voorzijde.</text:p>
            <text:p text:style-name="common-al">
            <text:span text:style-name="nadrukcur">Datum ontvangst:</text:span>17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sse</text:p>
            </table:table-cell>
            <table:table-cell office:value-type="string" table:style-name="header.C">
              <text:p text:style-name="headerright"><text:span text:style-name="nr">Nr. 39670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0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0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iss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sse</meta:user-defined>
    <meta:user-defined meta:name="OVERHEID.Gemeente/OVERHEID.authority">Liss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475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Nieuwe aanvraag omgevingsvergunning, Ruishornlaan 23, 2162VW Lisse, het plaatsen van een hekwerk rond de fietsenstalling aan de voorzijde. Kenmerk Z2026-00002475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01</meta:user-defined>
    <meta:user-defined meta:name="OVERHEIDop.GmbID/DC.identifier">gmb-2026-396701</meta:user-defined>
    <meta:user-defined meta:name="OVERHEIDop.versieInformatie"/>
  </office:meta>
</office:document-meta>
</file>