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plaatsen van een bouwplaats van 27 april 2026 t/m 11 september 2026 ter hoogte van Waterdreef 172, 3824 HC Amersfoort Verlenging van 12 september t/m 20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Waterdreef 172, 3824 HC Amersfoort</text:p>
            <text:p text:style-name="common-al">
            <text:span text:style-name="nadrukvet">Omschrijving: </text:span>	plaatsen van een bouwplaats van 27 april 2026 t/m 11 september 2026 verlenging van 12 september  t/m 20 november 2026</text:p>
            <text:p text:style-name="common-al">
            <text:span text:style-name="nadrukvet">Zaaknummer:</text:span> 	CLZ-APV2026-04-02-5a2037b5</text:p>
            <text:p text:style-name="common-al">
            
          </text:p>
            <text:p text:style-name="common-al">
            <text:span text:style-name="nadrukvet">Datum besluit verzonden/bekendmaking</text:span>19-08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69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4-02-5a2037b5</meta:user-defined>
    <dc:language>nl</dc:language>
    <meta:user-defined meta:name="OVERHEIDop.locatietype/OVERHEIDop.gebiedsmarkering">Punt</meta:user-defined>
    <meta:user-defined meta:name="DC.title">Verlenging verleende vergunning tijdelijk gebruik van de weg, plaatsen van een bouwplaats van 27 april 2026 t/m 11 september 2026 ter hoogte van Waterdreef 172, 3824 HC Amersfoort Verlenging van 12 september t/m 20 november 202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99</meta:user-defined>
    <meta:user-defined meta:name="OVERHEIDop.GmbID/DC.identifier">gmb-2026-396699</meta:user-defined>
    <meta:user-defined meta:name="OVERHEIDop.versieInformatie"/>
  </office:meta>
</office:document-meta>
</file>