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etFileContent(1)i14620d10-9d08-4bc4-a07d-98c1a2ecb092.jpg" manifest:media-type="image/jpe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ertuig wrak () op de boot&lt;locatie&gt; Wethouder Venteweg 224, 2805JV GoudaWethouder Venteweg 224, 2805JV Gouda</text:p>
      <text:section text:name="zakelijke-mededeling_id1-3-2" text:style-name="zakelijke-mededeling">
        <text:section text:name="zakelijke-mededeling-tekst_id1-3-2-1" text:style-name="zakelijke-mededeling-tekst">
          <text:section text:name="tekst_id1-3-2-1-1" text:style-name="tekst">
            <text:p text:style-name="common-al">Op de &lt;locatie&gt; Wethouder Venteweg 224, 2805JV Gouda is een boot, kleur blauw dekzeil aangetroffen.</text:p>
            <text:p text:style-name="common-al">Wat zijn de regels? Op grond van artikel 2.16, lid 1 van de Verordening fysieke leefomgeving (verder: Vflo) stelt het college plaatsen vast waar een boot ligplaats mag innemen. Dit doen zij door middel van een vastgestelde ligplaatsenkaart. Dit heeft het college gedaan in de Vaststelling ligplaatsenkaart van 1 oktober 2024. U kunt dit besluit vinden via deze link: http://lokaleregelgeving.overheid.nl/CVDR725296 </text:p>
            <text:p text:style-name="common-al">Op grond van artikel 3.83, lid 1 Vflo is het verboden met een boot een ligplaats in te nemen of een ligplaats door iemand anders te laten gebruiken buiten de, op grond van artikel 2.16 Vflo, door het college aangewezen plaatsen. </text:p>
            <text:p text:style-name="common-al">Op grond van artikel 3.83, lid 2 Vflo is het verboden om langer dan 21 dagen met een boot een ligplaats in te nemen. </text:p>
            <text:p text:style-name="common-al">Op basis van artikel 3,84, lid 1 en 2 kan het college ontheffing verlenen van deze verboden. Voor deze boten is geen ontheffing aangevraagd. </text:p>
            <text:p text:style-name="common-al">Haal het vaartuig weg voor &lt;datum&gt;, als u de eigenaar bent </text:p>
            <text:p text:style-name="common-al">Als de eigenaar van dit vaartuig niet voor &lt;datum&gt; verwijdert uit het openbare water zal dit vaartuig door de gemeente Gouda verwijderd worden. Deze publicatie kan worden aangemerkt als een voornemen om bestuursdwang toe te passen als bedoeld in artikel 5:21 Algemene wet bestuursrecht. Dit voornemen is op &lt;datum&gt; ook bekend gemaakt met een sticker op het vaartuig. </text:p>
            <text:p text:style-name="common-al">Wat als het vaartuig niet verwijderd wordt? </text:p>
            <text:p text:style-name="common-al">Als dit vaartuig niet binnen de gestelde tijd van de openbare weg verwijderd zullen wij een definitief bestuursdwang besluit nemen. Dit betekent dat het voertuig wordt verwijderd en wordt opgeslagen. </text:p>
            <text:p text:style-name="common-al">De eigenaar meldt zich toch </text:p>
            <text:p text:style-name="common-al">Wanneer de eigenaar zich toch binnen de wettelijke (opslag) termijn meldt bij de gemeente Gouda, kan het vaartuig opgehaald worden. Dit kan alleen tegen betaling van de berging- en stallingkosten. Wanneer de eigenaar tijdens deze periode zich niet meldt, zal het voertuig worden verkocht of vernietigd. </text:p>
            <text:p text:style-name="common-al">Bel ons als u vragen heeft </text:p>
            <text:p text:style-name="last-al">U kunt van maandag tot en met vrijdag van 8.30 tot 17.00 uur bellen naar telefoonnummer 14-0182. Stuurt u liever een e-mail? Mail dan naar gemeente@gouda.nl. Graag het zaaknummer 1537776 vermelden. </text:p>
            <text:section text:name="plaatje_id1-3-2-1-1-14" text:style-name="plaatje">
              <text:p text:style-name="illustratie_id1-3-2-1-1-14-1"><draw:frame draw:style-name="illustratie_id1-3-2-1-1-14-1" text:anchor-type="paragraph" svg:width="150mm" svg:height="112.5mm"><draw:image xlink:href="Pictures/GetFileContent(1)i14620d10-9d08-4bc4-a07d-98c1a2ecb092.jpg" xlink:type="simple"/></draw:frame></text:p>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4-1" style:parent-style-name="Standard">
      <style:paragraph-properties style:line-spacing="0mm" style:text-autospace="none" ofo:line-height="0.001cm"/>
    </style:style>
    <style:style style:family="graphic" style:name="illustratie_id1-3-2-1-1-14-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669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9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9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2.67/xml/MC-DRP-OverigeInformatie-3Pas-ZM.xml</meta:user-defined>
    <meta:user-defined meta:name="OVERHEID.Gemeente/DC.creator">Gouda</meta:user-defined>
    <meta:user-defined meta:name="OVERHEID.Informatietype/DC.type">officiële publicatie</meta:user-defined>
    <meta:user-defined meta:name="OVERHEIDop.Rubriek/DC.type">overige overheidsinformatie</meta:user-defined>
    <meta:user-defined meta:name="OVERHEID.Gemeente/OVERHEID.authority">Gouda</meta:user-defined>
    <meta:user-defined meta:name="OVERHEID.Gemeente/DCTERMS.publisher">Gouda</meta:user-defined>
    <meta:user-defined meta:name="OVERHEID.TaxonomieBeleidsagendaDecentraal/OVERHEID.category">Openbare orde en veiligheid | Organisatie en beleid</meta:user-defined>
    <meta:user-defined meta:name="OVERHEIDop.referentienummer">1724688</meta:user-defined>
    <meta:user-defined meta:name="DCTERMS.abstract">Bekendmaking van Gemeente Gouda</meta:user-defined>
    <dc:language>nl</dc:language>
    <meta:user-defined meta:name="OVERHEIDop.locatietype/OVERHEIDop.gebiedsmarkering">Adres</meta:user-defined>
    <meta:user-defined meta:name="DC.title">Voertuig wrak () op de boot&lt;locatie&gt; Wethouder Venteweg 224, 2805JV GoudaWethouder Venteweg 224, 2805JV Gouda</meta:user-defined>
    <meta:user-defined meta:name="DCTERMS.W3CDTF/DCTERMS.available">2026-08-21</meta:user-defined>
    <meta:user-defined meta:name="DCTERMS.W3CDTF/OVERHEIDop.jaargang">2026</meta:user-defined>
    <meta:user-defined meta:name="OVERHEIDop.publicationIssue">396698</meta:user-defined>
    <meta:user-defined meta:name="OVERHEIDop.GmbID/DC.identifier">gmb-2026-396698</meta:user-defined>
    <meta:user-defined meta:name="OVERHEIDop.versieInformatie"/>
  </office:meta>
</office:document-meta>
</file>