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7 september tot en met 9 september 2026 ter hoogte van Veersemeer 50, 1447J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n melding plaatsen container van 7 september tot en met 9 september 2026 ter hoogte van Veersemeer 50, 1447JC Purmerend ontvangen. De melding is geregistreerd onder zaaknummer Z2026-0000344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6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47</meta:user-defined>
    <meta:user-defined meta:name="DCTERMS.abstract">Betreft: melding op locatie Veersemeer thv nr 50, 1447JC Purmerend</meta:user-defined>
    <dc:language>nl</dc:language>
    <meta:user-defined meta:name="OVERHEIDop.locatietype/OVERHEIDop.gebiedsmarkering">Vlak</meta:user-defined>
    <meta:user-defined meta:name="DC.title">Melding plaatsen container van 7 september tot en met 9 september 2026 ter hoogte van Veersemeer 50, 1447JC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96</meta:user-defined>
    <meta:user-defined meta:name="OVERHEIDop.GmbID/DC.identifier">gmb-2026-396696</meta:user-defined>
    <meta:user-defined meta:name="OVERHEIDop.versieInformatie"/>
  </office:meta>
</office:document-meta>
</file>