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st, besluit verzoek intrekken omgevingsvergunning, De Run 3-5, B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Het college van burgemeester en wethouders van gemeente Best maakt bekend dat het op verzoek een omgevingsvergunning intrekt.</text:p>
            <text:p text:style-name="common-al">Bedrijf: E.H.J.M. Kluijtmans</text:p>
            <text:p text:style-name="common-al">Locatie: De Run 3-5 te Best</text:p>
            <text:p text:style-name="common-al">Activiteit: Het opslaan van consumentenvuurwerk en recreatiegoederen</text:p>
            <text:p text:style-name="common-al">Voor: Het op verzoek intrekken van een omgevingsvergunning</text:p>
            <text:p text:style-name="common-al">Datum verzoek: 25 september 2025</text:p>
            <text:p text:style-name="common-al">DSO-verzoeknummer: n.v.t.</text:p>
            <text:p text:style-name="common-al">Besluitdatum: 19 augustus 2026</text:p>
            <text:p text:style-name="common-al">U kunt de beschikking en de bijbehorende stukken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Best, postbus 50 5680, AB Best.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common-al">Aan deze procedure is het zaaknummer Z-2025-014533 gekoppeld. U dient bij correspondentie dit zaaknummer te vermelden. Indien u gebruik maakt van e-mail, dan verzoeken we u het zaaknummer in de onderwerpregel te plaatsen. De correspondentie middels e-mail dient u te richten aan <text:a xlink:href="mailto:info@odzob.nl" xlink:type="simple">vergunningen@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668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8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5-014533 </meta:user-defined>
    <dc:language>nl</dc:language>
    <meta:user-defined meta:name="OVERHEIDop.locatietype/OVERHEIDop.gebiedsmarkering">Adres</meta:user-defined>
    <meta:user-defined meta:name="OVERHEIDop.locatietype/OVERHEIDop.gebiedsmarkering">Adres</meta:user-defined>
    <meta:user-defined meta:name="DC.title">Gemeente Best, besluit verzoek intrekken omgevingsvergunning, De Run 3-5, Best</meta:user-defined>
    <meta:user-defined meta:name="OVERHEIDop.datumEindeReactietermijn">2026-10-01</meta:user-defined>
    <meta:user-defined meta:name="OVERHEIDop.TilID/OVERHEIDop.terinzageleggingOP">til-2026-33204</meta:user-defined>
    <meta:user-defined meta:name="DCTERMS.W3CDTF/DCTERMS.available">2026-08-21</meta:user-defined>
    <meta:user-defined meta:name="DCTERMS.W3CDTF/OVERHEIDop.jaargang">2026</meta:user-defined>
    <meta:user-defined meta:name="OVERHEIDop.publicationIssue">396687</meta:user-defined>
    <meta:user-defined meta:name="OVERHEIDop.GmbID/DC.identifier">gmb-2026-396687</meta:user-defined>
    <meta:user-defined meta:name="OVERHEIDop.versieInformatie"/>
  </office:meta>
</office:document-meta>
</file>