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.h.v. Eeuwselstraat 61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.h.v. Eeuwselstraat 61 Geldrop</text:p>
            <text:p text:style-name="common-al">Datum ontvangst: 19-08-2026</text:p>
            <text:p text:style-name="common-al">Omschrijving: het rooien van een acacia</text:p>
            <text:p text:style-name="common-al">Zaaknummer: 17713829209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668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29209</meta:user-defined>
    <meta:user-defined meta:name="DCTERMS.abstract">t.h.v. Eeuwselstraat 61 Geldrop - het rooien van een acacia</meta:user-defined>
    <dc:language>nl</dc:language>
    <meta:user-defined meta:name="OVERHEIDop.locatietype/OVERHEIDop.gebiedsmarkering">Vlak</meta:user-defined>
    <meta:user-defined meta:name="DC.title">Kennisgeving ontvangst aanvraag omgevingsvergunning t.h.v. Eeuwselstraat 61 Geldro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82</meta:user-defined>
    <meta:user-defined meta:name="OVERHEIDop.GmbID/DC.identifier">gmb-2026-396682</meta:user-defined>
    <meta:user-defined meta:name="OVERHEIDop.versieInformatie"/>
  </office:meta>
</office:document-meta>
</file>