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ijskraan op 31 augustus 2026 ter hoogte van Falconstraat 11, 1448WL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n melding plaatsen hijskraan op 31 augustus 2026 ter hoogte van Falconstraat 11, 1448WL Purmerend ontvangen. De melding is geregistreerd onder zaaknummer Z2026-00003443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6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43</meta:user-defined>
    <meta:user-defined meta:name="DCTERMS.abstract">Betreft: melding op locatie Falconstraat thv nr 11, 1448WL Purmerend</meta:user-defined>
    <dc:language>nl</dc:language>
    <meta:user-defined meta:name="OVERHEIDop.locatietype/OVERHEIDop.gebiedsmarkering">Vlak</meta:user-defined>
    <meta:user-defined meta:name="DC.title">Melding plaatsen hijskraan op 31 augustus 2026 ter hoogte van Falconstraat 11, 1448WL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5</meta:user-defined>
    <meta:user-defined meta:name="OVERHEIDop.GmbID/DC.identifier">gmb-2026-396675</meta:user-defined>
    <meta:user-defined meta:name="OVERHEIDop.versieInformatie"/>
  </office:meta>
</office:document-meta>
</file>