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Korfvlechterwei 79, 5551SV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-08-2026 een besluit genomen op de aanvraag voor een omgevingsvergunning met zaaknummer <text:span text:style-name="nadrukvet">504172</text:span>.</text:p>
            <text:p text:style-name="common-al">De zaak betreft locatie Korfvlechterwei 79, 5551SV Valkenswaard en heeft de omschrijving "kappen 1x eikenboom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0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66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04172</meta:user-defined>
    <meta:user-defined meta:name="DCTERMS.abstract">kappen 1x eikenboom, Korfvlechterwei 79</meta:user-defined>
    <dc:language>nl</dc:language>
    <meta:user-defined meta:name="OVERHEIDop.locatietype/OVERHEIDop.gebiedsmarkering">Vlak</meta:user-defined>
    <meta:user-defined meta:name="DC.title">Besluit aanvraag omgevingsvergunning Korfvlechterwei 79, 5551SV Valkenswa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71</meta:user-defined>
    <meta:user-defined meta:name="OVERHEIDop.GmbID/DC.identifier">gmb-2026-396671</meta:user-defined>
    <meta:user-defined meta:name="OVERHEIDop.versieInformatie"/>
  </office:meta>
</office:document-meta>
</file>