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kappen van 20 bomen en het herplanten van bomen (Project Duitslandlaan), Duitslandlaan en omgeving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Zoetermeer heeft op 19 augustus 2026 een besluit verzonden op de aanvraag met zaaknummer 2026-109926 voor het kappen van 20 bomen en het herplanten van bomen (Project Duitslandlaan) op de locatie Duitslandlaan en omgeving te Zoetermeer. De vergunning is verleend.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'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9667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7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7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026-109926</meta:user-defined>
    <meta:user-defined meta:name="DCTERMS.abstract">het kappen van 20 bomen en het herplanten van bomen (Project Duitslandlaan)</meta:user-defined>
    <dc:language>nl</dc:language>
    <meta:user-defined meta:name="OVERHEIDop.locatietype/OVERHEIDop.gebiedsmarkering">Vlak</meta:user-defined>
    <meta:user-defined meta:name="DC.title">Kennisgeving besluit omgevingsvergunning voor het kappen van 20 bomen en het herplanten van bomen (Project Duitslandlaan), Duitslandlaan en omgeving Zoetermeer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670</meta:user-defined>
    <meta:user-defined meta:name="OVERHEIDop.GmbID/DC.identifier">gmb-2026-396670</meta:user-defined>
    <meta:user-defined meta:name="OVERHEIDop.versieInformatie"/>
  </office:meta>
</office:document-meta>
</file>