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Boschhoekweg 19 7431AX Diepenveen, [Diepenveen A 5444] Diepenveen A 54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Boschhoekweg 19 7431AX Diepenveen,  [Diepenveen A 5444] Diepenveen A 5444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55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55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55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66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59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Boschhoekweg 19 7431AX Diepenveen, [Diepenveen A 5444] Diepenveen A 544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68</meta:user-defined>
    <meta:user-defined meta:name="OVERHEIDop.GmbID/DC.identifier">gmb-2026-396668</meta:user-defined>
    <meta:user-defined meta:name="OVERHEIDop.versieInformatie"/>
  </office:meta>
</office:document-meta>
</file>