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Stationsweg 23, 2182BA Hillegom, het vervangen van de dragende wand door een lichte staalconstructie. Kenmerk Z2026-0000247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vervangen van de dragende wand door een lichte staalconstructie.</text:p>
            <text:p text:style-name="common-al">
            <text:span text:style-name="nadrukcur">Datum ontvangst:</text:span>17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39666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6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66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lego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474</meta:user-defined>
    <dc:language>nl</dc:language>
    <meta:user-defined meta:name="OVERHEIDop.locatietype/OVERHEIDop.gebiedsmarkering">Vlak</meta:user-defined>
    <meta:user-defined meta:name="DC.title">Nieuwe aanvraag omgevingsvergunning, Stationsweg 23, 2182BA Hillegom, het vervangen van de dragende wand door een lichte staalconstructie. Kenmerk Z2026-00002474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664</meta:user-defined>
    <meta:user-defined meta:name="OVERHEIDop.GmbID/DC.identifier">gmb-2026-396664</meta:user-defined>
    <meta:user-defined meta:name="OVERHEIDop.versieInformatie"/>
  </office:meta>
</office:document-meta>
</file>