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Bekendmaking aanmeldnotitie voor het realiseren van een drijvend horecapaviljoen met bijbehorend terras voor een periode van 10 jaar op de locatie Schouwbroekerplas te Haarl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aarlem maken het volgende bekend.</text:p>
            <text:p text:style-name="common-al"> </text:p>
            <text:p text:style-name="common-al">Op 1 mei 2025 is een aanmeldnotitie ingediend ten behoeve van de aanvraag omgevingsvergunning voor het realiseren van een drijvend horecapaviljoen met bijbehorend terras voor een periode van 10 jaar op de locatie Schouwbroekerplas te Haarlem (aanvraagnummer 2023-0136627). Wij hebben beoordeeld of bij de voorbereiding van het besluit voor de aanvraag een milieueffectrapportage moet worden gemaakt.</text:p>
            <text:p text:style-name="common-al"> </text:p>
            <text:p text:style-name="common-al">Burgemeester en wethouders van Haarlem hebben besloten dat voor de aanvraag omgevingsvergunning geen milieueffectrapport hoeft te worden opgesteld. Hierdoor kan de initiatiefnemer een aanvraag voor een omgevingsvergunning voor de activiteit “handelen in strijd met regels ruimtelijke ordening” zonder opschortende voorwaarde indienen. Burgemeester en wethouders van Haarlem zijn van mening dat de omstandigheden waaronder de voorgenomen activiteit wordt ondernomen, niet tot zodanige nadelige milieugevolgen leiden dat het opstellen van een milieueffectrapport nodig is.</text:p>
            <text:p text:style-name="common-al"> </text:p>
            <text:p text:style-name="common-al">Het besluit, de aanmeldnotitie en de ruimtelijke onderbouwing liggen vanaf 13 augustus 2026  voor zes weken ter inzage.</text:p>
            <text:p text:style-name="common-al"> </text:p>
            <text:p text:style-name="common-al">U kunt het besluit, de aanmeldnotitie en de ruimtelijke onderbouwing opvragen via bedrijven-omgeving@haarlem.nl. Wij verzoeken u daarbij het nummer van de aanvraag te vermelden. Dit nummer is 2023-0136627.</text:p>
            <text:p text:style-name="common-al"> </text:p>
            <text:p text:style-name="common-al">Bent u hiertoe niet in staat, dan kunt u de stukken uitsluitend op afspraak komen inzien. Dit kan van maandag tot en met vrijdag tussen 11.00 en 16.00 uur en op donderdag tussen 11.00 en 20.00 uur in de publiekshal in de Raakspoort, Zijlvest 39, 2011 VB te Haarlem (hoek Zijlvest/Raaks). U kunt een afspraak maken via de website www.haarlem.nl of telefoonnummer 14023.</text:p>
            <text:p text:style-name="common-al"> </text:p>
            <text:p text:style-name="last-al">Tegen een besluit om af te zien van een milieueffectrapport staat geen bezwaar en beroep open, omdat hier sprake is van een beslissing inzake de procedure ter voorbereiding van een besluit. Indien een belanghebbende van mening is dat de omstandigheden waaronder de activiteit wordt verricht, wel leiden tot aanzienlijke milieueffecten, dan dient de belanghebbende dit aan de orde te stellen tijdens de vergunningenprocedur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66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3-0136627</meta:user-defined>
    <meta:user-defined meta:name="DCTERMS.abstract">het afwijken van het bestemmingsplan voor de realisatie van een drijvend horecapaviljoen met terras (tijdelijk 10 jaar)</meta:user-defined>
    <dc:language>nl</dc:language>
    <meta:user-defined meta:name="OVERHEIDop.locatietype/OVERHEIDop.gebiedsmarkering">Punt</meta:user-defined>
    <meta:user-defined meta:name="DC.title">Gemeente Haarlem, Bekendmaking aanmeldnotitie voor het realiseren van een drijvend horecapaviljoen met bijbehorend terras voor een periode van 10 jaar op de locatie Schouwbroekerplas te Haarlem</meta:user-defined>
    <meta:user-defined meta:name="DCTERMS.W3CDTF/DCTERMS.available">2026-08-21</meta:user-defined>
    <meta:user-defined meta:name="DCTERMS.W3CDTF/OVERHEIDop.jaargang">2026</meta:user-defined>
    <meta:user-defined meta:name="OVERHEIDop.publicationIssue">396662</meta:user-defined>
    <meta:user-defined meta:name="OVERHEIDop.GmbID/DC.identifier">gmb-2026-396662</meta:user-defined>
    <meta:user-defined meta:name="OVERHEIDop.versieInformatie"/>
  </office:meta>
</office:document-meta>
</file>