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Grote Winkelweg 14, 5926RR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Grote Winkelweg 14, 5926RR Venlo</text:span>
          </text:p>
            <text:p text:style-name="common-al">Voor enkel het verwijden van asbesthoudend dakbeschot</text:p>
            <text:p text:style-name="common-al">Afrondingsbrief verzonden op 19 augustus 2026</text:p>
            <text:p text:style-name="common-al">Kenmerk Z2026-04144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966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4144</meta:user-defined>
    <meta:user-defined meta:name="DCTERMS.abstract">Betreft: Melding op locatie Grote Winkelweg 14, 5926RR Venlo</meta:user-defined>
    <dc:language>nl</dc:language>
    <meta:user-defined meta:name="OVERHEIDop.locatietype/OVERHEIDop.gebiedsmarkering">Vlak</meta:user-defined>
    <meta:user-defined meta:name="DC.title">Geaccepteerde Sloopmelding - Grote Winkelweg 14, 5926RR Ven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57</meta:user-defined>
    <meta:user-defined meta:name="OVERHEIDop.GmbID/DC.identifier">gmb-2026-396657</meta:user-defined>
    <meta:user-defined meta:name="OVERHEIDop.versieInformatie"/>
  </office:meta>
</office:document-meta>
</file>