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Voornemen tot verkoop van gemeentegrond – één-op-één verkoop wegens uniciteit</text:p>
      <text:section text:name="zakelijke-mededeling_id1-3-2" text:style-name="zakelijke-mededeling">
        <text:section text:name="zakelijke-mededeling-tekst_id1-3-2-1" text:style-name="zakelijke-mededeling-tekst">
          <text:section text:name="tekst_id1-3-2-1-1" text:style-name="tekst">
            <text:p text:style-name="common-al">De gemeente Krimpenerwaard maakt hierbij, conform de vereisten uit het Didam-arrest (HR 26 november 2021, ECLI:NL:HR:2021:1778), haar voornemen bekend om een perceel gemeentegrond één-op-één te verkopen aan Belvédère Holding B.V<text:span text:style-name="nadrukvet">.</text:span><text:span text:style-name="nadrukvet"/></text:p>
            <text:p text:style-name="common-al">
            <text:span text:style-name="nadrukvet">1. Omschrijving van de grond</text:span>
          </text:p>
            <text:p text:style-name="common-al">Het betreft een gedeelte van een perceel gemeentegrond met een oppervlakte van circa <text:span text:style-name="nadrukvet">495 m<text:span text:style-name="sup">2</text:span></text:span>, gelegen nabij de Lekdijk West 2-4 te Schoonhoven, kadastraal bekend gemeente <text:span text:style-name="nadrukvet">SHV00</text:span>, sectie C, nummer 3545.</text:p>
            <text:p text:style-name="common-al">
            <text:span text:style-name="nadrukvet">2. Voornemen tot verkoop</text:span>
          </text:p>
            <text:p text:style-name="common-al">De gemeente is voornemens het hierboven omschreven perceel gemeentegrond te verkopen aan Belvédère Holding B.V.</text:p>
            <text:p text:style-name="common-al">
            <text:span text:style-name="nadrukvet">3. Motivering: één-op-één verkoop is gerechtvaardigd</text:span>
          </text:p>
            <text:p text:style-name="common-al">De gemeente is van oordeel dat op basis van objectieve, toetsbare en redelijke criteria slechts één serieuze gegadigde voor aankoop van het perceel in aanmerking komt, namelijk Belvédère Holding B.V.</text:p>
            <text:p text:style-name="common-al">Deze uniciteit is gebaseerd op de volgende omstandigheden:</text:p>
            <text:list text:style-name="id1-3-2-1-1-9">
              <text:list-item text:style-override="id1-3-2-1-1-9-1">
                <text:number>●</text:number>
                <text:p text:style-name="al">Belvédère Holding B.V. is eigenaar van de direct aangrenzende gronden en heeft het betreffende perceel reeds in gebruik. Het perceel vormt feitelijk en functioneel één geheel met de eigendommen van Belvédère Holding B.V. Verkoop strekt tot legalisering van het bestaande gebruik en leidt tot een logische en doelmatige eigendomssituatie.</text:p>
              </text:list-item>
              <text:list-item text:style-override="id1-3-2-1-1-9-2">
                <text:number>●</text:number>
                <text:p text:style-name="al">Het perceel heeft vanwege de ligging, omvang en relatie met de aangrenzende gronden geen zelfstandige gebruiks-, exploitatie- of ontwikkelingsmogelijkheden voor derden. Voor andere partijen ontbreekt daardoor een vergelijkbaar ruimtelijk of functioneel belang bij verwerving van het perceel.</text:p>
              </text:list-item>
              <text:list-item text:style-override="id1-3-2-1-1-9-3">
                <text:number>●</text:number>
                <text:p text:style-name="al">Een openbare selectieprocedure zou daarom niet leiden tot andere serieuze gegadigden, aangezien derden het perceel niet zelfstandig kunnen benutten of ontwikkelen op een wijze die vergelijkbaar is met de aangrenzende eigenaar.</text:p>
              </text:list-item>
            </text:list>
            <text:p text:style-name="common-al">Op grond van het voorgaande concludeert de gemeente dat uitsluitend Belvédère Holding B.V. als serieuze gegadigde voor aankoop van het perceel kan worden aangemerkt.</text:p>
            <text:p text:style-name="common-al">
            <text:span text:style-name="nadrukvet">4. Reactietermijn voor derden</text:span>
          </text:p>
            <text:p text:style-name="common-al">Iedere belanghebbende die meent eveneens als serieuze gegadigde voor aankoop van het perceel in aanmerking te komen, dient dit binnen <text:span text:style-name="nadrukvet">20 kalenderdagen </text:span>na publicatie van deze bekendmaking gemotiveerd kenbaar te maken via:</text:p>
            <text:p text:style-name="common-al">
            <text:a xlink:href="mailto:grondzaken@krimpenerwaard.nl" xlink:type="simple">
              <text:span text:style-name="nadrukvet">
                <text:span text:style-name="nadrukondlijn">grondzaken@krimpenerwaard.nl</text:span>
              </text:span>
            </text:a> </text:p>
            <text:p text:style-name="common-al">onder vermelding van:</text:p>
            <text:p text:style-name="common-al">
            <text:span text:style-name="nadrukvet">"Reactie op Didam-bekendmaking Lekdijk West 2-4 te Schoonhoven "</text:span>
          </text:p>
            <text:p text:style-name="common-al">Indien de gemeente binnen deze termijn geen gemotiveerde reacties ontvangt waaruit blijkt dat sprake is van een andere serieuze gegadigde, zal de gemeente uitvoering geven aan haar voornemen en overgaan tot het sluiten van een koopovereenkomst met Belvédère Holding B.V.</text:p>
            <text:p text:style-name="common-al">Ontvangen reacties zullen door het college van burgemeester en wethouders worden beoordeeld. Indien een reactie aanleiding geeft tot nader onderzoek of heroverweging van het voornemen, zal de betreffende indiener hierover worden geïnformeerd.</text:p>
            <text:p text:style-name="common-al">Met deze publicatie geeft de gemeente uitvoering aan de verplichtingen die voortvloeien uit het arrest van de Hoge Raad van 26 november 2021 (ECLI:NL:HR:2021:1778), in het bijzonder rechtsoverweging 3.1.6.</text:p>
            <text:p text:style-name="common-al">
            <text:span text:style-name="nadrukvet">5. Vervolg</text:span>
          </text:p>
            <text:p text:style-name="last-al">Indien zich binnen de hiervoor genoemde termijn geen andere serieuze gegadigden melden, zal de gemeente overgaan tot het sluiten van een koopovereenkomst met Belvédère Holding B.V.</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66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van gemeentegrond – één-op-één verkoop wegens uniciteit</meta:user-defined>
    <meta:user-defined meta:name="DCTERMS.W3CDTF/DCTERMS.available">2026-08-25</meta:user-defined>
    <meta:user-defined meta:name="DCTERMS.W3CDTF/OVERHEIDop.jaargang">2026</meta:user-defined>
    <meta:user-defined meta:name="OVERHEIDop.publicationIssue">396651</meta:user-defined>
    <meta:user-defined meta:name="OVERHEIDop.GmbID/DC.identifier">gmb-2026-396651</meta:user-defined>
    <meta:user-defined meta:name="OVERHEIDop.versieInformatie"/>
  </office:meta>
</office:document-meta>
</file>