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4">
      <text:list-level-style-bullet text:bullet-char="•" text:level="1">
        <style:list-level-properties text:min-label-width="10mm"/>
      </text:list-level-style-bullet>
    </text:list-style>
    <text:list-style style:name="id1-3-2-2-1-4-1">
      <text:list-level-style-bullet text:bullet-char="•" text:level="1">
        <style:list-level-properties text:min-label-width="10mm"/>
      </text:list-level-style-bullet>
    </text:list-style>
    <text:list-style style:name="id1-3-2-2-1-4-2">
      <text:list-level-style-bullet text:bullet-char="•" text:level="1">
        <style:list-level-properties text:min-label-width="10mm"/>
      </text:list-level-style-bullet>
    </text:list-style>
    <text:list-style style:name="id1-3-2-2-1-4-3">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5">
      <text:list-level-style-bullet text:bullet-char="•" text:level="1">
        <style:list-level-properties text:min-label-width="10mm"/>
      </text:list-level-style-bullet>
    </text:list-style>
    <text:list-style style:name="id1-3-2-2-1-4-6">
      <text:list-level-style-bullet text:bullet-char="•" text:level="1">
        <style:list-level-properties text:min-label-width="10mm"/>
      </text:list-level-style-bullet>
    </text:list-style>
    <text:list-style style:name="id1-3-2-2-1-4-7">
      <text:list-level-style-bullet text:bullet-char="•" text:level="1">
        <style:list-level-properties text:min-label-width="10mm"/>
      </text:list-level-style-bullet>
    </text:list-style>
    <text:list-style style:name="id1-3-2-2-1-19">
      <text:list-level-style-bullet text:bullet-char="•" text:level="1">
        <style:list-level-properties text:min-label-width="10mm"/>
      </text:list-level-style-bullet>
    </text:list-style>
    <text:list-style style:name="id1-3-2-2-1-19-1">
      <text:list-level-style-bullet text:bullet-char="•" text:level="1">
        <style:list-level-properties text:min-label-width="10mm"/>
      </text:list-level-style-bullet>
    </text:list-style>
    <text:list-style style:name="id1-3-2-2-1-19-2">
      <text:list-level-style-bullet text:bullet-char="•" text:level="1">
        <style:list-level-properties text:min-label-width="10mm"/>
      </text:list-level-style-bullet>
    </text:list-style>
    <text:list-style style:name="id1-3-2-2-1-19-3">
      <text:list-level-style-bullet text:bullet-char="•" text:level="1">
        <style:list-level-properties text:min-label-width="10mm"/>
      </text:list-level-style-bullet>
    </text:list-style>
    <text:list-style style:name="id1-3-2-2-1-19-4">
      <text:list-level-style-bullet text:bullet-char="•" text:level="1">
        <style:list-level-properties text:min-label-width="10mm"/>
      </text:list-level-style-bullet>
    </text:list-style>
    <text:list-style style:name="id1-3-2-2-1-19-5">
      <text:list-level-style-bullet text:bullet-char="•" text:level="1">
        <style:list-level-properties text:min-label-width="10mm"/>
      </text:list-level-style-bullet>
    </text:list-style>
    <text:list-style style:name="id1-3-2-2-1-19-6">
      <text:list-level-style-bullet text:bullet-char="•" text:level="1">
        <style:list-level-properties text:min-label-width="10mm"/>
      </text:list-level-style-bullet>
    </text:list-style>
  </office:automatic-styles>
  <office:body>
    <office:text>
      <text:p text:style-name="new_page_staatscourant"/>
      <text:p text:style-name="single-kop-titel">Subsidie verlenen voor uitvoering van de lokale taken in Wierden voor het Transformatieplan De Buurt als Ecosysteem in het kader van het Integraal Zorgakkoord in 2026 en 2027.</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p text:style-name="al">Op grond van te verkrijgen gelden voor de lokale uitvoering van het Transformatieplan de Buurt Als Ecosysteem in het kader van het Integraal Zorgakkoord (onder voorbehoud van vaststelling van de begroting door de gemeenteraad), heeft het college van burgemeester en wethouders van Wierden het voornemen om het subsidiebedrag te verlenen van € 79.574 aan Stichting De Welle voor de volgende activiteiten in het kader van het Transformatieplan De Buurt Als Ecosysteem in 2026 en 2027: </text:p>
            <text:list text:style-name="id1-3-2-2-1-4">
              <text:list-item text:style-override="id1-3-2-2-1-4-1">
                <text:number>•</text:number>
                <text:p text:style-name="al">Ontwikkelen van nieuwe concepten en werkwijzen en trainen van inwoners op het gebied van informele zorg</text:p>
              </text:list-item>
              <text:list-item text:style-override="id1-3-2-2-1-4-2">
                <text:number>•</text:number>
                <text:p text:style-name="al">Volgen van scholing “preventie als mindset” door diverse medewerkers zorg en welzijn</text:p>
              </text:list-item>
              <text:list-item text:style-override="id1-3-2-2-1-4-3">
                <text:number>•</text:number>
                <text:p text:style-name="al">Doorontwikkelen sociale kaart gemeente Wierden</text:p>
              </text:list-item>
              <text:list-item text:style-override="id1-3-2-2-1-4-4">
                <text:number>•</text:number>
                <text:p text:style-name="al">Gezamenlijk omzetten van behoeften geuit bij inloopmomenten in activiteiten om gezond gedrag onder inwoners te bevorderen</text:p>
              </text:list-item>
              <text:list-item text:style-override="id1-3-2-2-1-4-5">
                <text:number>•</text:number>
                <text:p text:style-name="al">Verkennen en ondersteunen ontwikkeling voorzorgcirkels door inwoners</text:p>
              </text:list-item>
              <text:list-item text:style-override="id1-3-2-2-1-4-6">
                <text:number>•</text:number>
                <text:p text:style-name="al">Doorontwikkelen van ontmoetingsplekken en lotgenotencontacten voor inwoners per wijk</text:p>
              </text:list-item>
              <text:list-item text:style-override="id1-3-2-2-1-4-7">
                <text:number>•</text:number>
                <text:p text:style-name="al">Deelnemen aan intervisies met als doel afstemming en het spreken van dezelfde taal richting inwoners</text:p>
                <text:p text:style-name="al"/>
              </text:list-item>
            </text:list>
            <text:p text:style-name="al">Stichting De Welle voert algemene welzijnstaken uit. De ondersteuning is breed en laagdrempelig. Ze richten zich op het versterken van de inwoner en de sociale basis. Zij zorgen ervoor dat iemand mee kan blijven doen, een netwerk heeft en zo lang mogelijk zelfstandig kan functioneren.</text:p>
            <text:p text:style-name="al"/>
            <text:p text:style-name="al">De activiteiten van deze organisatie dragen bij aan het realiseren van de gemeentelijke beleidsdoelen uit de Maatschappelijke Agenda. De uitvoering van het Transformatieplan De Buurt als Ecosysteem draagt met name bij aan de lokale ontwikkeling van domeinoverstijgende samenwerking tussen Verpleging, Verzorging en Thuiszorg (VVT) en lokale welzijnsorganisaties. Uiteindelijke gezamenlijke doelen zijn om meer preventief te werken voor de inwoners van Wierden en de VVT-zorg op termijn toegankelijk en betaalbaar te houden voor wie dit echt nodig heeft. Omdat het gaat om de ontwikkeling van structureel anders samenwerken door organisaties voor VVT-zorg, welzijn en mantelzorg die nu actief zijn binnen de gemeente Wierden, wordt Stichting De Welle aangemerkt als de enige serieuze gegadigden voor de uitvoering van de genoemde activiteiten voor alle inwoners. </text:p>
            <text:p text:style-name="al"/>
            <text:p text:style-name="al">Een belangrijke meerwaarde van deze organisatie is de jarenlange lokale aanwezigheid en samenwerking met o.a. Stichting Evenmens binnen de gemeente Wierden. Stichting De Welle kent de lokale samenleving en de inwoners goed en beschikt over een breed netwerk van inwoners, vrijwilligers en maatschappelijke partners. Zij is daardoor goed bekend met de behoeften, ontwikkelingen en vraagstukken die spelen binnen de verschillende kernen en wijken van de gemeente Wierden. </text:p>
            <text:p text:style-name="al"/>
            <text:p text:style-name="al">Daarnaast heeft deze organisatie ruime ervaring in de samenwerking met lokale partners op het gebied van zorg en welzijn. Zij kent de rollen, verantwoordelijkheden en mogelijkheden van de verschillende partners en beschikt over bestaande samenwerkingsrelaties en een opgebouwde vertrouwensbasis. Hierdoor kan zij partijen gericht met elkaar verbinden en voortbouwen op bestaande netwerken, in plaats van deze opnieuw te moeten opbouwen.</text:p>
            <text:p text:style-name="al"/>
            <text:p text:style-name="al">Ook is Stichting De Welle bekend met de werkwijze, beleidsmatige context en lokale prioriteiten van de gemeente Wierden, waaronder de uitgangspunten en doelstellingen van de Maatschappelijke Agenda. Zij kan de beoogde nieuwe manier van samenwerken daardoor direct verbinden aan bestaande gemeentelijke beleidsdoelen, lokale netwerken en reeds ingezette ontwikkelingen, waaronder het Transformatieplan <text:span text:style-name="nadrukcur">De Buurt als Ecosysteem</text:span>. Hierdoor kan de transformatie worden ingebed in de bestaande lokale structuur en ontstaat meer samenhang tussen de verschillende initiatieven en activiteiten.</text:p>
            <text:p text:style-name="al"/>
            <text:p text:style-name="al">Reactietermijn</text:p>
            <text:p text:style-name="al">Bent u van mening dat de gemeente zich dient te onthouden van subsidiëring van Stichting De Welle voor het vormgeven en realiseren van de samenwerkingsafspraken om de beleidsdoelen uit het Transformatieplan IZA De Buurt als Ecosysteem te behalen? Bent u van mening dat uw organisatie op basis van de criteria ook een serieuze kandidaat is? Stuur dan vóór 16 oktober 2026 per aangetekende brief een gemotiveerde reactie aan de gemeente Wierden, Postbus 43, 7640 AA Wierden of per mail: gemeente@wierden.nl.</text:p>
            <text:p text:style-name="al"/>
            <text:p text:style-name="al">Uw reactie moet vóór 16 oktober 2026 ontvangen zijn door de gemeente Wierden. Vermeld in uw brief in ieder geval:</text:p>
            <text:list text:style-name="id1-3-2-2-1-19">
              <text:list-item text:style-override="id1-3-2-2-1-19-1">
                <text:number>•</text:number>
                <text:p text:style-name="al">De datum van publicatie en om welke voorgenomen subsidiëring het gaat;</text:p>
              </text:list-item>
              <text:list-item text:style-override="id1-3-2-2-1-19-2">
                <text:number>•</text:number>
                <text:p text:style-name="al">Uw naam, adres en woonplaats;</text:p>
              </text:list-item>
              <text:list-item text:style-override="id1-3-2-2-1-19-3">
                <text:number>•</text:number>
                <text:p text:style-name="al">Waarom u van mening bent dat de gemeente niet over dient te gaan tot subsidiëring van Stichting De Welle ;</text:p>
              </text:list-item>
              <text:list-item text:style-override="id1-3-2-2-1-19-4">
                <text:number>•</text:number>
                <text:p text:style-name="al">Motivatie waarom uw organisatie een mogelijke serieuze gegadigde is voor het project waarvoor we de schaarse subsidie willen verlenen;</text:p>
              </text:list-item>
              <text:list-item text:style-override="id1-3-2-2-1-19-5">
                <text:number>•</text:number>
                <text:p text:style-name="al">Uw handtekening;</text:p>
              </text:list-item>
              <text:list-item text:style-override="id1-3-2-2-1-19-6">
                <text:number>•</text:number>
                <text:p text:style-name="al">Als u voor iemand anders een motivatie indient, bijvoorbeeld namens een bedrijf, stuur dan een machtiging mee.</text:p>
              </text:list-item>
            </text:list>
            <text:p text:style-name="al"/>
          </text:section>
        </text:section>
        <text:section text:name="regeling-sluiting_id1-3-2-3" text:style-name="regeling-sluiting">
          <text:section text:name="ondertekening_id1-3-2-3-1">
            <text:p><text:span text:style-name="functie">Blijft een schriftelijke reactie binnen de genoemde reactietermijn uit, dan zal de gemeente (verder) gevolg geven aan haar voornemen tot subsidiëring.</text:span></text:p>
            <text:p><text:span text:style-name="func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664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4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Wierden</meta:user-defined>
    <meta:user-defined meta:name="OVERHEID.Informatietype/DC.type">officiële publicatie</meta:user-defined>
    <meta:user-defined meta:name="OVERHEIDop.Rubriek/DC.type">ander besluit van algemene strekking</meta:user-defined>
    <meta:user-defined meta:name="OVERHEID.Gemeente/DCTERMS.publisher">Wierden</meta:user-defined>
    <meta:user-defined meta:name="OVERHEID.Gemeente/OVERHEID.authority">Wierden</meta:user-defined>
    <meta:user-defined meta:name="OVERHEID.TaxonomieBeleidsagendaDecentraal/OVERHEID.category">Zorg en gezondheid | Organisatie en beleid</meta:user-defined>
    <meta:user-defined meta:name="DC.source">Onbekend</meta:user-defined>
    <meta:user-defined meta:name="DCTERMS.alternative">Voorgenomen subsidie Brede SPUK De Welle</meta:user-defined>
    <dc:language>nl</dc:language>
    <meta:user-defined meta:name="OVERHEIDop.locatietype/OVERHEIDop.gebiedsmarkering">Gemeente</meta:user-defined>
    <meta:user-defined meta:name="DC.title">Subsidie verlenen voor uitvoering van de lokale taken in Wierden voor het Transformatieplan De Buurt als Ecosysteem in het kader van het Integraal Zorgakkoord in 2026 en 2027.</meta:user-defined>
    <meta:user-defined meta:name="DCTERMS.W3CDTF/DCTERMS.available">2026-08-21</meta:user-defined>
    <meta:user-defined meta:name="DCTERMS.W3CDTF/OVERHEIDop.jaargang">2026</meta:user-defined>
    <meta:user-defined meta:name="OVERHEIDop.publicationIssue">396647</meta:user-defined>
    <meta:user-defined meta:name="OVERHEIDop.GmbID/DC.identifier">gmb-2026-396647</meta:user-defined>
    <meta:user-defined meta:name="OVERHEIDop.versieInformatie"/>
  </office:meta>
</office:document-meta>
</file>