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container(s) van 1-9-26 t/m 2-4-27, op parkeervakken op Koning Willem-Alexanderlaan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p parkeervakken op Koning Willem-Alexanderlaan, Alkmaar<text:span text:style-name="nadrukvet">; </text:span>het plaatsen van container(s) van 1-9-26 t/m 2-4-27</text:p>
            <text:p text:style-name="common-al">
            
          </text:p>
            <text:p text:style-name="common-al">Datum ontvangst: 18-08-2026</text:p>
            <text:p text:style-name="common-al">Zaaknummer: 0000140204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6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041</meta:user-defined>
    <dc:language>nl</dc:language>
    <meta:user-defined meta:name="OVERHEIDop.locatietype/OVERHEIDop.gebiedsmarkering">Vlak</meta:user-defined>
    <meta:user-defined meta:name="DC.title">Omgevingsvergunning aangevraagd: het plaatsen van container(s) van 1-9-26 t/m 2-4-27, op parkeervakken op Koning Willem-Alexanderlaan,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38</meta:user-defined>
    <meta:user-defined meta:name="OVERHEIDop.GmbID/DC.identifier">gmb-2026-396638</meta:user-defined>
    <meta:user-defined meta:name="OVERHEIDop.versieInformatie"/>
  </office:meta>
</office:document-meta>
</file>