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6217, Reisdorfweg 4 5625L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6217 </text:p>
            <text:p text:style-name="common-al"> Omschrijving: vervanging van oude schutt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Reisdorfweg 4 5625LD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6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217</meta:user-defined>
    <meta:user-defined meta:name="DCTERMS.abstract">vervanging van oude schutt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6217, Reisdorfweg 4 5625LD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36</meta:user-defined>
    <meta:user-defined meta:name="OVERHEIDop.GmbID/DC.identifier">gmb-2026-396636</meta:user-defined>
    <meta:user-defined meta:name="OVERHEIDop.versieInformatie"/>
  </office:meta>
</office:document-meta>
</file>