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barbecue op 26-09-2026 Meerkoet- en Waterhoenstraat, op de parkeerplaats tegenover Waterhoen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op de parkeerplaats tegenover Waterhoenstraat 11 t/m 13, Alkmaar<text:span text:style-name="nadrukvet">; </text:span>het organiseren van een buurtbarbecue op 26-09-2026 Meerkoet- en Waterhoenstraat</text:p>
            <text:p text:style-name="common-al">
            
          </text:p>
            <text:p text:style-name="common-al">Datum ontvangst: 17-08-2026</text:p>
            <text:p text:style-name="last-al">Zaaknummer: 0000140124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63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3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1247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barbecue op 26-09-2026 Meerkoet- en Waterhoenstraat, op de parkeerplaats tegenover Waterhoenstraat 1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30</meta:user-defined>
    <meta:user-defined meta:name="OVERHEIDop.GmbID/DC.identifier">gmb-2026-396630</meta:user-defined>
    <meta:user-defined meta:name="OVERHEIDop.versieInformatie"/>
  </office:meta>
</office:document-meta>
</file>