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BA -  plaatsing propaantank ,Oude Haaksbergerdijk 2, 7546 PZ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: Zuid</text:p>
            <text:p text:style-name="common-al">
            <text:span text:style-name="nadrukvet">Oude Haaksbergerdijk 2 Enschede</text:span> (zaaknummer 0153Z2026012200014): </text:p>
            <text:p text:style-name="common-al">De melding heeft betrekking op de milieubelastende activiteit (MBA) “Opslaan van propaan of propeen in opslagtanks”.  (geaccepteerd op 11 augustus 2026)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9662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53Z2026012200014</meta:user-defined>
    <dc:language>nl</dc:language>
    <meta:user-defined meta:name="OVERHEIDop.locatietype/OVERHEIDop.gebiedsmarkering">Punt</meta:user-defined>
    <meta:user-defined meta:name="DC.title">Afhandeling MBA -  plaatsing propaantank ,Oude Haaksbergerdijk 2, 7546 PZ Ensched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28</meta:user-defined>
    <meta:user-defined meta:name="OVERHEIDop.GmbID/DC.identifier">gmb-2026-396628</meta:user-defined>
    <meta:user-defined meta:name="OVERHEIDop.versieInformatie"/>
  </office:meta>
</office:document-meta>
</file>