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Maasvlakteweg 951 3199LZ Maasvlakt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4-07-2026</text:span> een aanvraag voor een omgevingsvergunning, met kenmerk <text:span text:style-name="nadrukvet">Z2026-009674</text:span>/<text:span text:style-name="nadrukvet">2026071400238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twee onderstations voor het voeden van laadpunten voor elektrische AGV's op de locatie Maasvlakteweg 951 3199LZ Maasvlak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662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674</meta:user-defined>
    <meta:user-defined meta:name="DCTERMS.abstract">het realiseren van twee onderstations voor het voeden van laadpunten voor elektrische AGV'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Maasvlakteweg 951 3199LZ Maasvlakte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27</meta:user-defined>
    <meta:user-defined meta:name="OVERHEIDop.GmbID/DC.identifier">gmb-2026-396627</meta:user-defined>
    <meta:user-defined meta:name="OVERHEIDop.versieInformatie"/>
  </office:meta>
</office:document-meta>
</file>