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Wintercircus Apeldoorn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19-08-2026</text:p>
            <text:p text:style-name="common-al">Omschrijving: Wintercircus Apeldoorn 2026 </text:p>
            <text:p text:style-name="common-al">Locatie: De Voorwaarts 9, 7321 MA Apeldoorn</text:p>
            <text:p text:style-name="common-al">Zaaknummer: 02006094409</text:p>
            <text:p text:style-name="common-al">Datum en tijdstip evenement: 23, 24, 26 t/m 29 december 2026 van 13.00 uur tot 19.00 uur</text:p>
            <text:p text:style-name="common-al">												25 december 2026 van 13.00 uur tot 15.30 uur</text:p>
            <text:p text:style-name="common-al">												30 december 2026 van 11.00 uur tot 17.00 uur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662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2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2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094409</meta:user-defined>
    <dc:language>nl</dc:language>
    <meta:user-defined meta:name="OVERHEIDop.locatietype/OVERHEIDop.gebiedsmarkering">Punt</meta:user-defined>
    <meta:user-defined meta:name="DC.title">Besluit evenementenvergunning Wintercircus Apeldoorn 2026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24</meta:user-defined>
    <meta:user-defined meta:name="OVERHEIDop.GmbID/DC.identifier">gmb-2026-396624</meta:user-defined>
    <meta:user-defined meta:name="OVERHEIDop.versieInformatie"/>
  </office:meta>
</office:document-meta>
</file>