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RECTIFICATIE: Besluit voor Plaatsen container Tweede Waalstraat 155 vanaf 18-09-2026 t/m 30-11-2026</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bouwobjectenvergunning. De gemeente geeft hiermee toestemming voor Plaatsen container Tweede Waalstraat 155 vanaf 18-09-2026 t/m 30-11-2026. Dit moet zijn: Plaatsen container Tweede Walstraat 155 vanaf 18-09-2026 t/m 30-11-2026. Dit besluit namen wij op 10 augustus 2026 voor de aanvraag met zaaknummer Z2026-00003970.</text:p>
            <text:p text:style-name="common-al">Het gaat om de volgende activiteit(en):</text:p>
            <text:list text:style-name="id1-3-2-1-1-3">
              <text:list-item text:style-override="id1-3-2-1-1-3-1">
                <text:number>•</text:number>
                <text:p text:style-name="al">Bouwobjectenvergunning</text:p>
              </text:list-item>
            </text:list>
            <text:p text:style-name="common-al">Er is in de voorgaande publicatie een fout gemaakt in het vermelden van de straatnaam .</text:p>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1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662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2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2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970</meta:user-defined>
    <meta:user-defined meta:name="DCTERMS.abstract">Betreft:  Besluit op locatie Tweede Walstraat 155, 6511LT Nijmegen</meta:user-defined>
    <dc:language>nl</dc:language>
    <meta:user-defined meta:name="OVERHEIDop.locatietype/OVERHEIDop.gebiedsmarkering">Punt</meta:user-defined>
    <meta:user-defined meta:name="OVERHEIDop.locatietype/OVERHEIDop.gebiedsmarkering">Punt</meta:user-defined>
    <meta:user-defined meta:name="DC.title">RECTIFICATIE: Besluit voor Plaatsen container Tweede Waalstraat 155 vanaf 18-09-2026 t/m 30-11-2026</meta:user-defined>
    <meta:user-defined meta:name="OVERHEIDop.datumEindeReactietermijn">2026-09-21</meta:user-defined>
    <meta:user-defined meta:name="OVERHEIDop.terinzageleggingBG">https://jeleefomgeving.nl/inzien/001479179/a3152ed1-dcd0-4b97-b470-7f62db53bf62</meta:user-defined>
    <meta:user-defined meta:name="DCTERMS.W3CDTF/DCTERMS.available">2026-08-21</meta:user-defined>
    <meta:user-defined meta:name="DCTERMS.W3CDTF/OVERHEIDop.jaargang">2026</meta:user-defined>
    <meta:user-defined meta:name="OVERHEIDop.publicationIssue">396622</meta:user-defined>
    <meta:user-defined meta:name="OVERHEIDop.GmbID/DC.identifier">gmb-2026-396622</meta:user-defined>
    <meta:user-defined meta:name="OVERHEIDop.versieInformatie"/>
  </office:meta>
</office:document-meta>
</file>