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vergunning, het uitoefenen van een horecabedrijf, Egyptisch Restaurant Pyramiden, Prinsenplein 44, 7941 KW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Alcoholvergunning ontvangen. De vergunning/ontheffing is aangevraagd voor het uitoefenen van een horecabedrijf, Egyptisch Restaurant Pyramiden aan het Prinsenplein 44, 7941 KW Meppel.</text:p>
            <text:p text:style-name="common-al">
            
          </text:p>
            <text:p text:style-name="common-al">
            <text:span text:style-name="nadrukvet">Besluit over de aanvraag van de vergunning/ontheffing</text:span>
          </text:p>
            <text:p text:style-name="common-al">De gemeente heeft de aanvraag voor een Alcoholvergunning ontvangen op 18-08-2026. We nemen waarschijnlijk voor 12-10-2026 een besluit over deze aanvraag.</text:p>
            <text:p text:style-name="common-al">Als de vergunning/ontheff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9662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2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2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meta:user-defined meta:name="OVERHEIDop.referentienummer">00003783867</meta:user-defined>
    <dc:language>nl</dc:language>
    <meta:user-defined meta:name="OVERHEIDop.locatietype/OVERHEIDop.gebiedsmarkering">Punt</meta:user-defined>
    <meta:user-defined meta:name="DC.title">Aanvraag Alcoholvergunning, het uitoefenen van een horecabedrijf, Egyptisch Restaurant Pyramiden, Prinsenplein 44, 7941 KW Mepp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21</meta:user-defined>
    <meta:user-defined meta:name="OVERHEIDop.GmbID/DC.identifier">gmb-2026-396621</meta:user-defined>
    <meta:user-defined meta:name="OVERHEIDop.versieInformatie"/>
  </office:meta>
</office:document-meta>
</file>