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office:automatic-styles>
  <office:body>
    <office:text>
      <text:p text:style-name="new_page_staatscourant"/>
      <text:p text:style-name="single-kop-titel">Gebruiksmelding Centrumgebouw VVE Drentse Lagune, aan Gagelmaat 5, 9431KV Westerbo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maken bekend de volgende volledige melding op grond van het Melding brandveilig gebruik te hebben ontvangen:</text:p>
            <text:p text:style-name="common-al">Gagelmaat 5, 9431KV Westerbork, Gebruiksmelding Centrumgebouw VVE Drentse Lagune</text:p>
            <text:p text:style-name="common-al">De melding is geregistreerd onder kenmerk Z2026-00001096</text:p>
            <text:p text:style-name="common-al">
            <text:span text:style-name="nadrukvet">Waarom publiceert de gemeente dit bericht? </text:span>
          </text:p>
            <text:p text:style-name="common-al">Met een Melding brandveilig gebruik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Drenthe, Raadhuisplein 1, 9411 NB Beilen, telefoonnummer (0593) 53 92 22.</text:p>
            <text:p text:style-name="common-al">Melding Gebruiksmelding Centrumgebouw VVE Drentse Lagune, Gagelmaat 5, 9431KV Westerbork</text:p>
            <text:p text:style-name="common-al">Betreft: Melding op locatie Gagelmaat 5, 9431KV Westerbork</text:p>
            <text:p text:style-name="common-al">Op 13 juli 2026 is een melding ontvangen waarvoor geen vergunningsplicht geldt voor de locatie Gagelmaat 5, 9431KV Westerbork. De melding is geregistreerd onder zaaknummer Z2026-00001096. De melding betreft:</text:p>
            <text:p text:style-name="common-al"/>
            <text:p text:style-name="common-al"/>
            <text:list text:style-name="id1-3-2-1-1-15">
              <text:list-item text:style-override="id1-3-2-1-1-15-1">
                <text:number>•</text:number>
                <text:p text:style-name="al">brandveilig gebruiken</text:p>
              </text:list-item>
            </text:list>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66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Midden-Drenthe</meta:user-defined>
    <meta:user-defined meta:name="OVERHEIDop.Rubriek/DC.type">omgevingsmeld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Rx.Mission zaak Z2026-00001096</meta:user-defined>
    <meta:user-defined meta:name="DCTERMS.abstract">Betreft: Melding op locatie Gagelmaat 5, 9431KV Westerbork</meta:user-defined>
    <dc:language>nl</dc:language>
    <meta:user-defined meta:name="OVERHEIDop.locatietype/OVERHEIDop.gebiedsmarkering">Vlak</meta:user-defined>
    <meta:user-defined meta:name="DC.title">Gebruiksmelding Centrumgebouw VVE Drentse Lagune, aan Gagelmaat 5, 9431KV Westerbork</meta:user-defined>
    <meta:user-defined meta:name="DCTERMS.W3CDTF/DCTERMS.available">2026-08-21</meta:user-defined>
    <meta:user-defined meta:name="DCTERMS.W3CDTF/OVERHEIDop.jaargang">2026</meta:user-defined>
    <meta:user-defined meta:name="OVERHEIDop.publicationIssue">396616</meta:user-defined>
    <meta:user-defined meta:name="OVERHEIDop.GmbID/DC.identifier">gmb-2026-396616</meta:user-defined>
    <meta:user-defined meta:name="OVERHEIDop.versieInformatie"/>
  </office:meta>
</office:document-meta>
</file>