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– Melding Besluit activiteiten leefomgeving (Bal) – nabij Beugenseweg 21, Boxme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 </text:p>
            <text:p text:style-name="common-al">Voor:  het vervangen van een gasdrukregelstation </text:p>
            <text:p text:style-name="common-al">Locatie: nabij Beugenseweg 21, 5831 LP Boxmeer</text:p>
            <text:p text:style-name="common-al">DSO-kenmerk: 2025060200778</text:p>
            <text:p text:style-name="common-al">Zaaknummer:  Z/253727 </text:p>
            <text:p text:style-name="common-al">Datum ontvangen:  2 juni 2025</text:p>
            <text:p text:style-name="common-al">Tegen deze melding kan geen bezwaar worden gemaak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661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53727 </meta:user-defined>
    <dc:language>nl</dc:language>
    <meta:user-defined meta:name="OVERHEIDop.locatietype/OVERHEIDop.gebiedsmarkering">Adres</meta:user-defined>
    <meta:user-defined meta:name="DC.title">Gemeente Land van Cuijk – Melding Besluit activiteiten leefomgeving (Bal) – nabij Beugenseweg 21, Boxme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13</meta:user-defined>
    <meta:user-defined meta:name="OVERHEIDop.GmbID/DC.identifier">gmb-2026-396613</meta:user-defined>
    <meta:user-defined meta:name="OVERHEIDop.versieInformatie"/>
  </office:meta>
</office:document-meta>
</file>