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verbreden van een uitrit, Skoalikkers 50, Augustinusga</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verbreden van een uitrit, Skoalikkers 50, Augustinusga</text:p>
            <text:p text:style-name="common-al">Zaaknummer: Z2026-001217</text:p>
            <text:p text:style-name="common-al">Zaakadres: Skoalikkers 50, Augustinusga</text:p>
            <text:p text:style-name="common-al">Omschrijving: het verbreden van een uitrit</text:p>
            <text:p text:style-name="common-al">Datum ontvangst: 17-08-2026</text:p>
            <text:p text:style-name="common-al">Datum bekendmaking: 19-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66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1217</meta:user-defined>
    <meta:user-defined meta:name="DCTERMS.abstract">het verbreden van een uitri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Achtkarspelen - verleende omgevingsvergunning, het verbreden van een uitrit, Skoalikkers 50, Augustinusga</meta:user-defined>
    <meta:user-defined meta:name="DCTERMS.W3CDTF/DCTERMS.available">2026-08-21</meta:user-defined>
    <meta:user-defined meta:name="DCTERMS.W3CDTF/OVERHEIDop.jaargang">2026</meta:user-defined>
    <meta:user-defined meta:name="OVERHEIDop.publicationIssue">396603</meta:user-defined>
    <meta:user-defined meta:name="OVERHEIDop.GmbID/DC.identifier">gmb-2026-396603</meta:user-defined>
    <meta:user-defined meta:name="OVERHEIDop.versieInformatie"/>
  </office:meta>
</office:document-meta>
</file>