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p Van Alphenlaan 1 Aer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bben we een aanvraag ontvangen voor het kappen van twee eiken en een sierkers in de voortuin en een douglasspar in de achtertuin op perceel Van Alphenlaan 1 in Aerdenhout. Het besluit maken we in een later stadium bekend.</text:p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binnen 8 weken een besluit, tenzij de beslistermijn wordt verlengd. 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659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742</meta:user-defined>
    <meta:user-defined meta:name="DCTERMS.abstract">Betreft: aanvraag op het adres Van Alphenlaan 1, 2111HX Aerdenhout voor Kap al 1</meta:user-defined>
    <dc:language>nl</dc:language>
    <meta:user-defined meta:name="OVERHEIDop.locatietype/OVERHEIDop.gebiedsmarkering">Vlak</meta:user-defined>
    <meta:user-defined meta:name="DC.title">Aanvraag omgevingsvergunning kap Van Alphenlaan 1 Aerdenhou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96</meta:user-defined>
    <meta:user-defined meta:name="OVERHEIDop.GmbID/DC.identifier">gmb-2026-396596</meta:user-defined>
    <meta:user-defined meta:name="OVERHEIDop.versieInformatie"/>
  </office:meta>
</office:document-meta>
</file>