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zettingsvergunning  Tugelaweg 36H 1092V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ing kamerverhuur</text:p>
            <text:p text:style-name="common-al">Besluit: </text:p>
            <text:p text:style-name="common-al">Besluit verzonden op: 19-08-2026</text:p>
            <text:p text:style-name="common-al">Zaakadres: Tugelaweg 36H 1092VG Amsterdam</text:p>
            <text:p text:style-name="common-al">Zaaknummer: Z2026-025935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Procesuitvoering.sdo@amsterdam.nl?Subject=Dossiernummer Z2026-025935" xlink:type="simple">VTH.Procesuitvoering.sdo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9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59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9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9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5935</meta:user-defined>
    <meta:user-defined meta:name="DCTERMS.abstract">Omzetting kamerverhuur</meta:user-defined>
    <dc:language>nl</dc:language>
    <meta:user-defined meta:name="OVERHEIDop.locatietype/OVERHEIDop.gebiedsmarkering">Punt</meta:user-defined>
    <meta:user-defined meta:name="DC.title">Besluit omzettingsvergunning  Tugelaweg 36H 1092VG Amsterdam</meta:user-defined>
    <meta:user-defined meta:name="DCTERMS.W3CDTF/DCTERMS.available">2026-08-21</meta:user-defined>
    <meta:user-defined meta:name="OVERHEIDop.externeBijlage">B Besluit Z2026-025935|exb-2026-29613</meta:user-defined>
    <meta:user-defined meta:name="DCTERMS.W3CDTF/OVERHEIDop.jaargang">2026</meta:user-defined>
    <meta:user-defined meta:name="OVERHEIDop.publicationIssue">396594</meta:user-defined>
    <meta:user-defined meta:name="OVERHEIDop.GmbID/DC.identifier">gmb-2026-396594</meta:user-defined>
    <meta:user-defined meta:name="OVERHEIDop.versieInformatie"/>
  </office:meta>
</office:document-meta>
</file>