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rnhem - Verlenging beslistermijn Omgevingsvergunning, het bouwen van een woning, Trix Terwindtweg Kad. Sect. AF nr. 6406 kavel 2, Arn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de beslistermijn voor de volgende aanvraag voor een Omgevingsvergunning hebben verlengd.</text:p>
            <text:p text:style-name="common-al"/>
            <text:p text:style-name="common-al">Zaakid: N26AB.1061</text:p>
            <text:p text:style-name="common-al">Omschrijving: het bouwen van een woning</text:p>
            <text:p text:style-name="common-al">Adres: Trix Terwindtweg Kad. Sect. AF nr. 6406 kavel 2, Arnhem</text:p>
            <text:p text:style-name="common-al">Activiteiten: Afwijken van regels in het omgevingsplan, Bouwactiviteit (omgevingsplan), Uitweg maken, hebben of veranderen of het gebruik daarvan veranderen</text:p>
            <text:p text:style-name="common-al">Besluit: Verlenging beslistermijn</text:p>
            <text:p text:style-name="common-al">Datum ondertekening: 06-08-2026</text:p>
            <text:p text:style-name="last-al">Datum verzending: 06-08-2026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39658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8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8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Arn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rnhem</meta:user-defined>
    <meta:user-defined meta:name="OVERHEID.Gemeente/OVERHEID.authority">Arn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Gemeente Arnhem - Verlenging beslistermijn Omgevingsvergunning, het bouwen van een woning, Trix Terwindtweg Kad. Sect. AF nr. 6406 kavel 2, Arnhe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585</meta:user-defined>
    <meta:user-defined meta:name="OVERHEIDop.GmbID/DC.identifier">gmb-2026-396585</meta:user-defined>
    <meta:user-defined meta:name="OVERHEIDop.versieInformatie"/>
  </office:meta>
</office:document-meta>
</file>