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lserbeek nabij 3, Velsen-Zuid, kappen 29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Velserbeek nabij 3, Velsen-Zuid, kappen 29 bomen</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Velsen-Zuid</text:span>
          </text:p>
            <text:p text:style-name="common-al">Velserbeek nabij 3, Velsen-Zuid, kappen 29 bomen (19-08-2026) 04534168596</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68596" xlink:type="simple">https://eloket.velsen.nl/o/search?q=04534168596</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65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4534168596</meta:user-defined>
    <dc:language>nl</dc:language>
    <meta:user-defined meta:name="OVERHEIDop.locatietype/OVERHEIDop.gebiedsmarkering">Vlak</meta:user-defined>
    <meta:user-defined meta:name="DC.title">Verleende omgevingsvergunning Velserbeek nabij 3, Velsen-Zuid, kappen 29 bomen</meta:user-defined>
    <meta:user-defined meta:name="DCTERMS.W3CDTF/DCTERMS.available">2026-08-21</meta:user-defined>
    <meta:user-defined meta:name="DCTERMS.W3CDTF/OVERHEIDop.jaargang">2026</meta:user-defined>
    <meta:user-defined meta:name="OVERHEIDop.publicationIssue">396584</meta:user-defined>
    <meta:user-defined meta:name="OVERHEIDop.GmbID/DC.identifier">gmb-2026-396584</meta:user-defined>
    <meta:user-defined meta:name="OVERHEIDop.versieInformatie"/>
  </office:meta>
</office:document-meta>
</file>