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plaatsen container van 21 augustus 2026 tot en met 2 september 2026 ter hoogte van Donaulaan 53, 1448JB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heeft de gemeente een aanvraag vergunning voor plaatsen container van 21 augustus 2026 tot en met 2 september 2026 ter hoogte van Donaulaan 53, 1448JB Purmerend ontvangen. De aanvraag is geregistreerd onder zaaknummer Z2026-00003439. Dit is aangevraagd:</text:p>
            <text:list text:style-name="id1-3-2-1-1-2">
              <text:list-item text:style-override="id1-3-2-1-1-2-1">
                <text:number>•</text:number>
                <text:p text:style-name="al">Vergunning voorwerpen op of aan openbare plaats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396580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80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Purmerend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3439</meta:user-defined>
    <meta:user-defined meta:name="DCTERMS.abstract">Betreft: aanvraag op locatie Donaulaan thv nr 53, 1448JB Purmere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plaatsen container van 21 augustus 2026 tot en met 2 september 2026 ter hoogte van Donaulaan 53, 1448JB Purmerend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80</meta:user-defined>
    <meta:user-defined meta:name="OVERHEIDop.GmbID/DC.identifier">gmb-2026-396580</meta:user-defined>
    <meta:user-defined meta:name="OVERHEIDop.versieInformatie"/>
  </office:meta>
</office:document-meta>
</file>