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erlenging beslistermijn Omgevingsvergunning, het bouwen van een woning, Alijda Bachrachsingel  Kad. Sect. AF nr. 6397 te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1044</text:p>
            <text:p text:style-name="common-al">Omschrijving: het bouwen van een woning</text:p>
            <text:p text:style-name="common-al">Adres: Alijda Bachrachsingel  Kad. Sect. AF nr. 6397 te Arnhem</text:p>
            <text:p text:style-name="common-al">Activiteiten:  Bouwactiviteit (omgevingsplan) Uitweg maken, hebben of veranderen of het gebruik daarvan veranderen</text:p>
            <text:p text:style-name="common-al">Besluit: Verlenging beslistermijn</text:p>
            <text:p text:style-name="common-al">Datum ondertekening: 06-08-2026</text:p>
            <text:p text:style-name="last-al">Datum verzending: 06-08-2026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9657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7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7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Gemeente Arnhem - Verlenging beslistermijn Omgevingsvergunning, het bouwen van een woning, Alijda Bachrachsingel  Kad. Sect. AF nr. 6397 te Arnhe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72</meta:user-defined>
    <meta:user-defined meta:name="OVERHEIDop.GmbID/DC.identifier">gmb-2026-396572</meta:user-defined>
    <meta:user-defined meta:name="OVERHEIDop.versieInformatie"/>
  </office:meta>
</office:document-meta>
</file>