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t.h.v. Kuinderweg 8, 8305AK Emmeloord: het aanleggen van kabel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9 augustus 2026 is een aanvraag om Omgevingsvergunning binnen gekomen voor deze locatie. De aanvraag is geregistreerd onder zaaknummer Z2026-00002683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39656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6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683</meta:user-defined>
    <meta:user-defined meta:name="DCTERMS.abstract">t.h.v. Kuinderweg 8, 8305AK Emmeloord: het aanleggen van kabels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t.h.v. Kuinderweg 8, 8305AK Emmeloord: het aanleggen van kabels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69</meta:user-defined>
    <meta:user-defined meta:name="OVERHEIDop.GmbID/DC.identifier">gmb-2026-396569</meta:user-defined>
    <meta:user-defined meta:name="OVERHEIDop.versieInformatie"/>
  </office:meta>
</office:document-meta>
</file>