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Beschikking bedrijfsmatige mba's Emminkhuizerlaan 2 Renswou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Beschikking bedrijfsmatige mba's naar aanleiding van ingebracht bezwaar. Het besluit betreft:</text:p>
            <text:p text:style-name="common-al">Locatie:</text:p>
            <text:list text:style-name="id1-3-2-1-1-3">
              <text:list-item text:style-override="id1-3-2-1-1-3-1">
                <text:number>-</text:number>
                <text:p text:style-name="al"/>
                <text:p text:style-name="al">Emminkhuizerlaan 2 3927EC Renswoude</text:p>
              </text:list-item>
            </text:list>
            <text:p text:style-name="common-al">Activiteiten: houden van biologische varkens</text:p>
            <text:p text:style-name="common-al">Ontvangstdatum aanvraag: 04-03-2026</text:p>
            <text:p text:style-name="common-al">Zaaknummer: Z/26/2049086</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Renswoude, Postbus 8, 3927 ZL Renswoude. De termijn voor het indienen van een bezwaar start op 19 augustus 2026 en bedraagt 6 weken. Voor meer informatie over de procedure kunt u contact opnemen met de Omgevingsdienst regio Utrecht via info@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9656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enswoude</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9086</meta:user-defined>
    <meta:user-defined meta:name="DCTERMS.abstract">Beschikking bedrijfsmatige mba's Emminkhuizerlaan 2 Renswoude</meta:user-defined>
    <dc:language>nl</dc:language>
    <meta:user-defined meta:name="OVERHEIDop.locatietype/OVERHEIDop.gebiedsmarkering">Punt</meta:user-defined>
    <meta:user-defined meta:name="OVERHEIDop.locatietype/OVERHEIDop.gebiedsmarkering">Punt</meta:user-defined>
    <meta:user-defined meta:name="DC.title">Kennisgeving besluit op Beschikking bedrijfsmatige mba's Emminkhuizerlaan 2 Renswoude.</meta:user-defined>
    <meta:user-defined meta:name="DCTERMS.W3CDTF/DCTERMS.available">2026-08-21</meta:user-defined>
    <meta:user-defined meta:name="OVERHEIDop.externeBijlage">87 Besluit omgevingsvergunning 13-08-2026 V.O.F...|exb-2026-29609</meta:user-defined>
    <meta:user-defined meta:name="OVERHEIDop.externeBijlage">5 Begeleidende brief Besluit 19-08-2026 V.O.F. ...|exb-2026-29610</meta:user-defined>
    <meta:user-defined meta:name="DCTERMS.W3CDTF/OVERHEIDop.jaargang">2026</meta:user-defined>
    <meta:user-defined meta:name="OVERHEIDop.publicationIssue">396565</meta:user-defined>
    <meta:user-defined meta:name="OVERHEIDop.GmbID/DC.identifier">gmb-2026-396565</meta:user-defined>
    <meta:user-defined meta:name="OVERHEIDop.versieInformatie"/>
  </office:meta>
</office:document-meta>
</file>