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plaatsen van nieuwe kozijnen, ramen en deuren (huisnr. 4 en B. Weertsstr. 86), G.A. van Nispenstraat 4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38</text:p>
            <text:p text:style-name="common-al">Omschrijving: het plaatsen van nieuwe kozijnen, ramen en deuren (huisnr. 4 en B. Weertsstr. 86)</text:p>
            <text:p text:style-name="common-al">Adres: G.A. van Nispenstraat 4 te Arnhem</text:p>
            <text:p text:style-name="common-al">Activiteiten: Bouwactiviteit (omgevingsplan)</text:p>
            <text:p text:style-name="common-al">Besluit: Verlenging beslistermijn</text:p>
            <text:p text:style-name="common-al">Datum ondertekening: 05-08-2026</text:p>
            <text:p text:style-name="last-al">Datum verzending: 05-08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9655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rnhem - Verlenging beslistermijn Omgevingsvergunning, het plaatsen van nieuwe kozijnen, ramen en deuren (huisnr. 4 en B. Weertsstr. 86), G.A. van Nispenstraat 4 te Arnhe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57</meta:user-defined>
    <meta:user-defined meta:name="OVERHEIDop.GmbID/DC.identifier">gmb-2026-396557</meta:user-defined>
    <meta:user-defined meta:name="OVERHEIDop.versieInformatie"/>
  </office:meta>
</office:document-meta>
</file>