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deeltelijk verleend Kinderdijkstraat 41-1 1079GC Amsterdam, Kinderdijkstraat 41-2 1079G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wijzigen van de indeling op de eerste en tweede verdieping met behoud van bestemming als wonen (legalisatie).</text:p>
            <text:p text:style-name="common-al">Besluit: gedeeltelijk verleend</text:p>
            <text:p text:style-name="common-al">Besluit verzonden op: 19-08-2026</text:p>
            <text:p text:style-name="common-al">Zaakadres: Kinderdijkstraat 41-1 1079GC Amsterdam, Kinderdijkstraat 41-2 1079GC Amsterdam</text:p>
            <text:p text:style-name="common-al">Zaaknummer: Z2026-026005</text:p>
            <text:p text:style-name="common-al">DSO-nummer: 202606150029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6005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55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005</meta:user-defined>
    <meta:user-defined meta:name="DCTERMS.abstract">wijzigen van de indeling op de eerste en tweede verdieping met behoud van bestemming als wonen (legalisatie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gedeeltelijk verleend Kinderdijkstraat 41-1 1079GC Amsterdam, Kinderdijkstraat 41-2 1079GC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54</meta:user-defined>
    <meta:user-defined meta:name="OVERHEIDop.GmbID/DC.identifier">gmb-2026-396554</meta:user-defined>
    <meta:user-defined meta:name="OVERHEIDop.versieInformatie"/>
  </office:meta>
</office:document-meta>
</file>