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Weijkmanlaan 15, 4511 CS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Weijkmanlaan 15  te Bresken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aanbrengen van gevelreclame op de brandweerkazerne te Breskens op het adres Weijkmanlaan 15  te Breskens (CLZ-00014354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65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14354</meta:user-defined>
    <dc:language>nl</dc:language>
    <meta:user-defined meta:name="OVERHEIDop.locatietype/OVERHEIDop.gebiedsmarkering">Punt</meta:user-defined>
    <meta:user-defined meta:name="DC.title">Aanvraag omgevingsvergunning Weijkmanlaan 15, 4511 CS Bresken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549</meta:user-defined>
    <meta:user-defined meta:name="OVERHEIDop.GmbID/DC.identifier">gmb-2026-396549</meta:user-defined>
    <meta:user-defined meta:name="OVERHEIDop.versieInformatie"/>
  </office:meta>
</office:document-meta>
</file>