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phen aan den Rijn heeft op 12-08-2026 een omgevingsvergunning verleend. De gemeente geeft hiermee toestemming voor het afwijken regels voor het realiseren van appartementen naast Scheepjeskerk aan BOPA naast Rijndijk 106 Hazerswoude Rijndijk, geregistreerd onder nr. 04843713903.</text:p>
      <text:section text:name="zakelijke-mededeling_id1-3-2" text:style-name="zakelijke-mededeling">
        <text:section text:name="zakelijke-mededeling-tekst_id1-3-2-1" text:style-name="zakelijke-mededeling-tekst">
          <text:section text:name="tekst_id1-3-2-1-1" text:style-name="tekst">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text:span text:style-name="nadrukvet">: </text:span><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style-name="common-al">
            <text:span text:style-name="nadrukvet">Voorlopige voorziening</text:span>
          </text:p>
            <text:p text:style-name="last-al">
            <text:span text:style-name="nadrukvet">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span>
          </text:p>
            <text:p text:style-name="tekst_bottom"/>
          </text:section>
        </text:section>
        <text:section text:name="zakelijke-mededeling-sluiting_id1-3-2-2" text:style-name="zakelijke-mededeling-sluiting">
          <text:section text:name="gegeven_id1-3-2-2-1" text:style-name="gegeven">
            <text:p text:style-name="dagtekening">
            <text:span text:style-name="plaats">Alphen aan den Rijn 14-08-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65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lphen aan den Rijn heeft op 12-08-2026 een omgevingsvergunning verleend. De gemeente geeft hiermee toestemming voor het afwijken regels voor het realiseren van appartementen naast Scheepjeskerk aan BOPA naast Rijndijk 106 Hazerswoude Rijndijk, geregistreerd onder nr. 04843713903.</meta:user-defined>
    <meta:user-defined meta:name="DCTERMS.W3CDTF/DCTERMS.available">2026-08-21</meta:user-defined>
    <meta:user-defined meta:name="DCTERMS.W3CDTF/OVERHEIDop.jaargang">2026</meta:user-defined>
    <meta:user-defined meta:name="OVERHEIDop.publicationIssue">396548</meta:user-defined>
    <meta:user-defined meta:name="OVERHEIDop.GmbID/DC.identifier">gmb-2026-396548</meta:user-defined>
    <meta:user-defined meta:name="OVERHEIDop.versieInformatie"/>
  </office:meta>
</office:document-meta>
</file>