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wijzigen van de achtergevels van de panden, Parkstraat 24-1 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895</text:p>
            <text:p text:style-name="common-al">Omschrijving: het wijzigen van de achtergevels van de panden</text:p>
            <text:p text:style-name="common-al">Adres: Parkstraat 24-1  te Arnhem</text:p>
            <text:p text:style-name="common-al">Activiteiten: Bouwactiviteit (omgevingsplan)/ Bouwactiviteit (technisch)/</text:p>
            <text:p text:style-name="common-al">Besluit: Verlenging beslistermijn</text:p>
            <text:p text:style-name="common-al">Datum ondertekening: 30-07-2026</text:p>
            <text:p text:style-name="last-al">Datum verzending: 30-07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9654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rnhem - Verlenging beslistermijn Omgevingsvergunning, het wijzigen van de achtergevels van de panden, Parkstraat 24-1  te Arnhe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42</meta:user-defined>
    <meta:user-defined meta:name="OVERHEIDop.GmbID/DC.identifier">gmb-2026-396542</meta:user-defined>
    <meta:user-defined meta:name="OVERHEIDop.versieInformatie"/>
  </office:meta>
</office:document-meta>
</file>