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phen aan den Rijn heeft op 12-08-2026 een omgevingsvergunning verleend. De gemeente geeft hiermee toestemming voor het bouwen van 20 appartementen aan tussen Rijndijk 108K-110, Hazerswoude-Rijndijk, BOPA tussen Rijndijk 108K-110 Hazerswoude Rijndijk, geregistreerd onder nr. 04843954806.</text:p>
      <text:section text:name="zakelijke-mededeling_id1-3-2" text:style-name="zakelijke-mededeling">
        <text:section text:name="zakelijke-mededeling-tekst_id1-3-2-1" text:style-name="zakelijke-mededeling-tekst">
          <text:section text:name="tekst_id1-3-2-1-1" text:style-name="tekst">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text:name="zakelijke-mededeling-sluiting_id1-3-2-2" text:style-name="zakelijke-mededeling-sluiting">
          <text:section text:name="gegeven_id1-3-2-2-1" text:style-name="gegeven">
            <text:p text:style-name="dagtekening">
            <text:span text:style-name="plaats">Alphen aan den Rijn 14-08-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5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Gemeente Alphen aan den Rijn heeft op 12-08-2026 een omgevingsvergunning verleend. De gemeente geeft hiermee toestemming voor het bouwen van 20 appartementen aan tussen Rijndijk 108K-110, Hazerswoude-Rijndijk, BOPA tussen Rijndijk 108K-110 Hazerswoude Rijndijk, geregistreerd onder nr. 04843954806.</meta:user-defined>
    <meta:user-defined meta:name="DCTERMS.W3CDTF/DCTERMS.available">2026-08-21</meta:user-defined>
    <meta:user-defined meta:name="DCTERMS.W3CDTF/OVERHEIDop.jaargang">2026</meta:user-defined>
    <meta:user-defined meta:name="OVERHEIDop.publicationIssue">396541</meta:user-defined>
    <meta:user-defined meta:name="OVERHEIDop.GmbID/DC.identifier">gmb-2026-396541</meta:user-defined>
    <meta:user-defined meta:name="OVERHEIDop.versieInformatie"/>
  </office:meta>
</office:document-meta>
</file>