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kappen van twee zuilbeuken (Fagus Dawyck Purple), De Hoge Kei, Hogesteenweg perceel O 2542 Weer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kappen van twee zuilbeuken (Fagus Dawyck Purple) op de locatie De Hoge Kei, Hogesteenweg perceel O 2542 Weert . De aanvraag om omgevingsvergunning is ontvangen op 18 augustus 2026 en is geregistreerd onder zaaknummer Z2026-00001934.</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9654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934</meta:user-defined>
    <meta:user-defined meta:name="DCTERMS.abstract">Betreft: Aanvraag op locatie De Hoge Kei, Hogesteenweg perceel O 2542 Weert </meta:user-defined>
    <dc:language>nl</dc:language>
    <meta:user-defined meta:name="OVERHEIDop.locatietype/OVERHEIDop.gebiedsmarkering">Vlak</meta:user-defined>
    <meta:user-defined meta:name="DC.title">Aanvraag Omgevingsvergunning voor het kappen van twee zuilbeuken (Fagus Dawyck Purple), De Hoge Kei, Hogesteenweg perceel O 2542 Weert</meta:user-defined>
    <meta:user-defined meta:name="DCTERMS.W3CDTF/DCTERMS.available">2026-08-21</meta:user-defined>
    <meta:user-defined meta:name="DCTERMS.W3CDTF/OVERHEIDop.jaargang">2026</meta:user-defined>
    <meta:user-defined meta:name="OVERHEIDop.publicationIssue">396540</meta:user-defined>
    <meta:user-defined meta:name="OVERHEIDop.GmbID/DC.identifier">gmb-2026-396540</meta:user-defined>
    <meta:user-defined meta:name="OVERHEIDop.versieInformatie"/>
  </office:meta>
</office:document-meta>
</file>