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MBA- Opslaan van gevaarlijke stoffen,Josink Hofweg 24, 7545 PP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West</text:p>
            <text:p text:style-name="common-al">Josink Hofweg 24 Enschede  (zaaknummer 0153Z2605-0178)</text:p>
            <text:p text:style-name="common-al">De melding heeft betrekking op de milieubelastende </text:p>
            <text:p text:style-name="common-al">activiteit (MBA) “Opslaan van gevaarlijke stoffen, anders dan organische peroxiden,  </text:p>
            <text:p text:style-name="last-al">in verpakking”  geaccepteerd op 5 augustus 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9653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3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3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53Z2605-0178</meta:user-defined>
    <dc:language>nl</dc:language>
    <meta:user-defined meta:name="OVERHEIDop.locatietype/OVERHEIDop.gebiedsmarkering">Punt</meta:user-defined>
    <meta:user-defined meta:name="DC.title">Afhandeling MBA- Opslaan van gevaarlijke stoffen,Josink Hofweg 24, 7545 PP Ensched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35</meta:user-defined>
    <meta:user-defined meta:name="OVERHEIDop.GmbID/DC.identifier">gmb-2026-396535</meta:user-defined>
    <meta:user-defined meta:name="OVERHEIDop.versieInformatie"/>
  </office:meta>
</office:document-meta>
</file>