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Meerweg 5 Benn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ugustus 2026 hebben we een aanvraag ontvangen voor het kappen van een dode ceder in de achtertuin op perceel Meerweg 5 in Bennebroek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65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40</meta:user-defined>
    <meta:user-defined meta:name="DCTERMS.abstract">Betreft: aanvraag op het adres Meerweg 5, 2121VA Bennebroek voor Kapvergunning-  Zaak 1388657 - Dode Ceder- boom Meerweg 5 Bennebroek</meta:user-defined>
    <dc:language>nl</dc:language>
    <meta:user-defined meta:name="OVERHEIDop.locatietype/OVERHEIDop.gebiedsmarkering">Vlak</meta:user-defined>
    <meta:user-defined meta:name="DC.title">Aanvraag omgevingsvergunning kap Meerweg 5 Bennebro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34</meta:user-defined>
    <meta:user-defined meta:name="OVERHEIDop.GmbID/DC.identifier">gmb-2026-396534</meta:user-defined>
    <meta:user-defined meta:name="OVERHEIDop.versieInformatie"/>
  </office:meta>
</office:document-meta>
</file>