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twee valse Christusdoorns (Gleditsia triacanthos), Wilhelminaplein perceel 5237 R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kappen van twee valse Christusdoorns (Gleditsia triacanthos) op de locatie Wilhelminaplein perceel 5237 R Weert. De aanvraag om omgevingsvergunning is ontvangen op 18 augustus 2026 en is geregistreerd onder zaaknummer Z2026-00001926.</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9653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3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3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926</meta:user-defined>
    <meta:user-defined meta:name="DCTERMS.abstract">Betreft: Aanvraag op locatie Wilhelminaplein perceel 5237 R Weert</meta:user-defined>
    <dc:language>nl</dc:language>
    <meta:user-defined meta:name="OVERHEIDop.locatietype/OVERHEIDop.gebiedsmarkering">Vlak</meta:user-defined>
    <meta:user-defined meta:name="DC.title">Aanvraag Omgevingsvergunning voor het kappen van twee valse Christusdoorns (Gleditsia triacanthos), Wilhelminaplein perceel 5237 R Weert</meta:user-defined>
    <meta:user-defined meta:name="DCTERMS.W3CDTF/DCTERMS.available">2026-08-21</meta:user-defined>
    <meta:user-defined meta:name="DCTERMS.W3CDTF/OVERHEIDop.jaargang">2026</meta:user-defined>
    <meta:user-defined meta:name="OVERHEIDop.publicationIssue">396533</meta:user-defined>
    <meta:user-defined meta:name="OVERHEIDop.GmbID/DC.identifier">gmb-2026-396533</meta:user-defined>
    <meta:user-defined meta:name="OVERHEIDop.versieInformatie"/>
  </office:meta>
</office:document-meta>
</file>