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olledige melding in het kader van de Omgevingswet, Toepassen van grond of baggerspecie op of in de landbodem 20260810 00711, Dr. J.C. Hartogslaan Reconstructie riool te Arnhem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 20260810 00711</text:p>
            <text:p text:style-name="common-al">Het voornemen is om ter plaatse van de locatie Dr. J.C. Hartogslaan Reconstructie riool te Arnhem grond toe te passe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354</text:p>
            <text:p text:style-name="common-al">Datum indiening: 10-08-2026</text:p>
            <text:p text:style-name="tussenkopcur">Wilt u meer weten?</text:p>
            <text:p text:style-name="common-al">Bel de Omgevingsdienst Groene Metropool Arnhem (ODGM), telefoonnummer 026 3771600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Arnhe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9653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3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Gemeente Arnhem - volledige melding in het kader van de Omgevingswet, Toepassen van grond of baggerspecie op of in de landbodem 20260810 00711, Dr. J.C. Hartogslaan Reconstructie riool te Arnhem Meld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32</meta:user-defined>
    <meta:user-defined meta:name="OVERHEIDop.GmbID/DC.identifier">gmb-2026-396532</meta:user-defined>
    <meta:user-defined meta:name="OVERHEIDop.versieInformatie"/>
  </office:meta>
</office:document-meta>
</file>